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Titillium Web" svg:font-family="Titillium Web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style:text-autospace="none" fo:text-align="center" style:line-height-at-least="0.1666in">
        <style:tab-stops>
          <style:tab-stop style:type="left" style:position="0.7875in"/>
          <style:tab-stop style:type="left" style:position="2.9527in"/>
        </style:tab-stops>
      </style:paragraph-properties>
    </style:style>
    <style:style style:name="T2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 style:language-asian="it" style:country-asian="IT"/>
    </style:style>
    <style:style style:name="P3" style:parent-style-name="Normale" style:family="paragraph">
      <style:paragraph-properties style:text-autospace="none" fo:text-align="center" fo:margin-bottom="0in" fo:line-height="100%">
        <style:tab-stops>
          <style:tab-stop style:type="left" style:position="0.7875in"/>
          <style:tab-stop style:type="left" style:position="2.9527in"/>
        </style:tab-stops>
      </style:paragraph-properties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Normale" style:family="paragraph">
      <style:paragraph-properties style:text-autospace="none" fo:text-align="center" fo:margin-bottom="0in" fo:line-height="100%">
        <style:tab-stops>
          <style:tab-stop style:type="left" style:position="0.7875in"/>
          <style:tab-stop style:type="left" style:position="2.9527in"/>
        </style:tab-stops>
      </style:paragraph-properties>
    </style:style>
    <style:style style:name="T5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P6" style:parent-style-name="Normale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P7" style:parent-style-name="Normale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olumn9" style:family="table-column">
      <style:table-column-properties style:column-width="0.9812in" style:use-optimal-column-width="false"/>
    </style:style>
    <style:style style:name="TableColumn10" style:family="table-column">
      <style:table-column-properties style:column-width="2.1652in" style:use-optimal-column-width="false"/>
    </style:style>
    <style:style style:name="TableColumn11" style:family="table-column">
      <style:table-column-properties style:column-width="0.8861in" style:use-optimal-column-width="false"/>
    </style:style>
    <style:style style:name="TableColumn12" style:family="table-column">
      <style:table-column-properties style:column-width="1.9687in" style:use-optimal-column-width="false"/>
    </style:style>
    <style:style style:name="TableColumn13" style:family="table-column">
      <style:table-column-properties style:column-width="2.0673in" style:use-optimal-column-width="false"/>
    </style:style>
    <style:style style:name="TableColumn14" style:family="table-column">
      <style:table-column-properties style:column-width="1.8458in" style:use-optimal-column-width="false"/>
    </style:style>
    <style:style style:name="Table8" style:family="table">
      <style:table-properties style:width="9.9145in" fo:margin-left="0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e" style:family="paragraph">
      <style:paragraph-properties fo:text-align="center"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e" style:family="paragraph">
      <style:paragraph-properties fo:text-align="center"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e" style:family="paragraph">
      <style:paragraph-properties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e" style:family="paragraph">
      <style:paragraph-properties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e" style:family="paragraph">
      <style:paragraph-properties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e" style:family="paragraph">
      <style:paragraph-properties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33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6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63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7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olumn72" style:family="table-column">
      <style:table-column-properties style:column-width="0.9812in" style:use-optimal-column-width="false"/>
    </style:style>
    <style:style style:name="TableColumn73" style:family="table-column">
      <style:table-column-properties style:column-width="2.1652in" style:use-optimal-column-width="false"/>
    </style:style>
    <style:style style:name="TableColumn74" style:family="table-column">
      <style:table-column-properties style:column-width="0.8861in" style:use-optimal-column-width="false"/>
    </style:style>
    <style:style style:name="TableColumn75" style:family="table-column">
      <style:table-column-properties style:column-width="1.9687in" style:use-optimal-column-width="false"/>
    </style:style>
    <style:style style:name="TableColumn76" style:family="table-column">
      <style:table-column-properties style:column-width="2.0673in" style:use-optimal-column-width="false"/>
    </style:style>
    <style:style style:name="TableColumn77" style:family="table-column">
      <style:table-column-properties style:column-width="1.8458in" style:use-optimal-column-width="false"/>
    </style:style>
    <style:style style:name="Table71" style:family="table">
      <style:table-properties style:width="9.9145in" fo:margin-left="0in" table:align="lef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83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86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Row93" style:family="table-row">
      <style:table-row-properties style:min-row-height="1.7347in"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98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101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113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127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128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P135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Row164" style:family="table-row">
      <style:table-row-properties style:min-row-height="0.1152in" style:use-optimal-row-height="fals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Row177" style:family="table-row">
      <style:table-row-properties style:min-row-height="0.1152in" style:use-optimal-row-height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e" style:family="paragraph">
      <style:paragraph-properties fo:text-align="justify" fo:margin-bottom="0in" fo:line-height="100%"/>
      <style:text-properties fo:font-size="10pt" style:font-size-asian="10pt" style:font-size-complex="10p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e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e" style:family="paragraph">
      <style:paragraph-properties fo:text-align="center" fo:margin-bottom="0in" fo:line-height="100%"/>
      <style:text-properties fo:font-size="10pt" style:font-size-asian="10pt" style:font-size-complex="10pt" fo:background-color="#FFFF00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TableColumn204" style:family="table-column">
      <style:table-column-properties style:column-width="2.9847in"/>
    </style:style>
    <style:style style:name="TableColumn205" style:family="table-column">
      <style:table-column-properties style:column-width="2.9645in"/>
    </style:style>
    <style:style style:name="Table203" style:family="table">
      <style:table-properties style:width="5.9493in" fo:margin-left="0in" table:align="left"/>
    </style:style>
    <style:style style:name="TableRow206" style:family="table-row">
      <style:table-row-properties/>
    </style:style>
    <style:style style:name="TableCell207" style:family="table-cell">
      <style:table-cell-properties fo:border="none" style:writing-mode="lr-tb" style:vertical-align="middle" fo:padding-top="0.1666in" fo:padding-left="0.1666in" fo:padding-bottom="0.1666in" fo:padding-right="0.1666in"/>
    </style:style>
    <style:style style:name="P208" style:parent-style-name="Normale" style:family="paragraph">
      <style:paragraph-properties fo:margin-bottom="0in" fo:line-height="100%"/>
      <style:text-properties style:font-name="Titillium Web" style:font-name-asian="Times New Roman" fo:color="#1C2024" fo:letter-spacing="0.0013in" style:letter-kerning="false" style:language-asian="it" style:country-asian="IT"/>
    </style:style>
    <style:style style:name="TableCell209" style:family="table-cell">
      <style:table-cell-properties fo:border="none" style:writing-mode="lr-tb" style:vertical-align="middle" fo:padding-top="0.1666in" fo:padding-left="0.1666in" fo:padding-bottom="0.1666in" fo:padding-right="0.1666in"/>
    </style:style>
    <style:style style:name="P210" style:parent-style-name="Normale" style:family="paragraph">
      <style:paragraph-properties fo:margin-bottom="0in" fo:line-height="100%"/>
      <style:text-properties style:font-name="Titillium Web" style:font-name-asian="Times New Roman" fo:color="#1C2024" fo:letter-spacing="0.0013in" style:letter-kerning="false" style:language-asian="it" style:country-asian="I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bookmark-start text:name="_Hlk113362657"/><text:bookmark-start text:name="_Hlk113362658"/><text:bookmark-start text:name="_Hlk113362693"/><text:bookmark-start text:name="_Hlk113362694"/><text:bookmark-start text:name="_Hlk113362734"/><text:bookmark-start text:name="_Hlk113362735"/><text:bookmark-start text:name="_Hlk113362797"/><text:bookmark-start text:name="_Hlk113362798"/><text:span text:style-name="T2"><draw:frame draw:style-name="a0" draw:name="Immagine 1" text:anchor-type="as-char" svg:x="0in" svg:y="0in" svg:width="0.66667in" svg:height="0.96875in" style:rel-width="scale" style:rel-height="scale"><draw:image xlink:href="media/image1.jpeg" xlink:type="simple" xlink:show="embed" xlink:actuate="onLoad"/><svg:title/><svg:desc/></draw:frame></text:span></text:p>
      <text:p text:style-name="P3">COMUNE DI TERRE DEL RENO</text:p>
      <text:p text:style-name="P4"><text:span text:style-name="T5">Provincia di Ferrara</text:span><text:bookmark-end text:name="_Hlk113362657"/><text:bookmark-end text:name="_Hlk113362658"/><text:bookmark-end text:name="_Hlk113362693"/><text:bookmark-end text:name="_Hlk113362694"/><text:bookmark-end text:name="_Hlk113362734"/><text:bookmark-end text:name="_Hlk113362735"/><text:bookmark-end text:name="_Hlk113362797"/><text:bookmark-end text:name="_Hlk113362798"/></text:p>
      <text:p text:style-name="P6"/>
      <text:p text:style-name="P7">SCADENZIARIO OBBLIGHI AMMINISTRATIVI (ART. 12 C.1 BIS D.LGS 33/2013)</text:p>
      <text:p text:style-name="Normale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DESTINATARI OBBLIGO (CITTADINI / IMPRESE)</text:p>
          </table:table-cell>
          <table:table-cell table:style-name="TableCell18">
            <text:p text:style-name="P19">DATA DI SCADENZA</text:p>
          </table:table-cell>
          <table:table-cell table:style-name="TableCell20">
            <text:p text:style-name="P21">DENOMINAZIONE DELL'OBBLIGO</text:p>
          </table:table-cell>
          <table:table-cell table:style-name="TableCell22">
            <text:p text:style-name="P23">DESCRIZIONE SINTETICA</text:p>
          </table:table-cell>
          <table:table-cell table:style-name="TableCell24">
            <text:p text:style-name="P25">RIFERIMENTO NORMATIVO</text:p>
          </table:table-cell>
          <table:table-cell table:style-name="TableCell26">
            <text:p text:style-name="P27">LINK WEB SITO COMUNALE</text:p>
          </table:table-cell>
        </table:table-row>
        <table:table-row table:style-name="TableRow28">
          <table:table-cell table:style-name="TableCell29">
            <text:p text:style-name="P30">CITTADINI</text:p>
          </table:table-cell>
          <table:table-cell table:style-name="TableCell31">
            <text:p text:style-name="P32">Emissione con cadenza mensile – pagamento<text:s/></text:p>
            <text:p text:style-name="P33">entro 30 giorni dalla data di emissione dell’Avviso di Pagamento PagoPA</text:p>
          </table:table-cell>
          <table:table-cell table:style-name="TableCell34">
            <text:p text:style-name="P35">Pagamento rette Nidi d’Infanzia</text:p>
          </table:table-cell>
          <table:table-cell table:style-name="TableCell36">
            <text:p text:style-name="P37">Pagamento della quota contributiva dei Servizio Nidi d'infanzia<text:s/>Intercomunale “Il Veliero” e Comunale "Il Tiglio”</text:p>
          </table:table-cell>
          <table:table-cell table:style-name="TableCell38">
            <text:p text:style-name="P39">Regolamento di gestione del nido d’infanzia intercomunale “Il Veliero” e servizi integrativi di centro estivo e post nido e regolamento di gestione del nido d’infanzia comunale “Il Tiglio” e servizi integrativi di centro estivo e post nido – integrazioni e modifiche – approvazione” -Delibera di Consiglio Comunale n. 4 del 29/01/2026.</text:p>
          </table:table-cell>
          <table:table-cell table:style-name="TableCell40">
            <text:p text:style-name="P41">https://www.comune.terredelreno.fe.it/servizi-educativi/</text:p>
          </table:table-cell>
        </table:table-row>
        <table:table-row table:style-name="TableRow42">
          <table:table-cell table:style-name="TableCell43">
            <text:p text:style-name="P44">CITTADINI</text:p>
          </table:table-cell>
          <table:table-cell table:style-name="TableCell45">
            <text:p text:style-name="P46">Quota di attivazione del servizio refezione da<text:s/>pagare entro l’avvio del servizio e successiva emissione delle rette con cadenza trimestrale posticipata – pagamento entro 30 giorni dalla data di emissione dell’Avviso di Pagamento PagoPA</text:p>
          </table:table-cell>
          <table:table-cell table:style-name="TableCell47">
            <text:p text:style-name="P48">Pagamento rette Servizio Refezione Scolastica<text:s/></text:p>
          </table:table-cell>
          <table:table-cell table:style-name="TableCell49">
            <text:p text:style-name="P50">Pagamento del Servizio Refezione Scolastica per la Scuola dell’Infanzia di Mirabello, la Scuola Primaria di Mirabello e la Scuola Primaria di Sant’Agostino</text:p>
          </table:table-cell>
          <table:table-cell table:style-name="TableCell51">
            <text:p text:style-name="P52">Regolamento del Servizio Refezione Scolastica - Approvato con Delibera di Consiglio Comunale n. 22 del 27/04/2022</text:p>
          </table:table-cell>
          <table:table-cell table:style-name="TableCell53">
            <text:p text:style-name="P54">https://www.comune.terredelreno.fe.it/servizi-categoria/educazione-e-formazione/</text:p>
          </table:table-cell>
        </table:table-row>
        <table:table-row table:style-name="TableRow55">
          <table:table-cell table:style-name="TableCell56">
            <text:p text:style-name="P57">CITTADINI</text:p>
          </table:table-cell>
          <table:table-cell table:style-name="TableCell58">
            <text:p text:style-name="P59">Dal 1 giugno</text:p>
            <text:p text:style-name="P60">al 31 luglio</text:p>
          </table:table-cell>
          <table:table-cell table:style-name="TableCell61">
            <text:p text:style-name="P62">Iscrizione<text:s/></text:p>
            <text:p text:style-name="P63">Servizio Refezione Scolastica</text:p>
          </table:table-cell>
          <table:table-cell table:style-name="TableCell64">
            <text:p text:style-name="P65">Iscrizione al Servizio di Refezione Scolastica su servizio informatico on line appositamente predisposto, fornito presso la Scuola dell’Infanzia di Mirabello, la Scuola Primaria di Mirabello e la Scuola Primaria di Sant’Agostino</text:p>
          </table:table-cell>
          <table:table-cell table:style-name="TableCell66">
            <text:p text:style-name="P67">Regolamento del Servizio Refezione Scolastica - Approvato con Delibera di Consiglio Comunale n. 22 del 27/04/2022</text:p>
          </table:table-cell>
          <table:table-cell table:style-name="TableCell68">
            <text:p text:style-name="P69">https://www.comune.terredelreno.fe.it/servizi-categoria/educazione-e-formazione/</text:p>
          </table:table-cell>
        </table:table-row>
      </table:table>
      <text:p text:style-name="P70"/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P80">CITTADINI</text:p>
          </table:table-cell>
          <table:table-cell table:style-name="TableCell81">
            <text:p text:style-name="P82">Dal 1 febbraio</text:p>
            <text:p text:style-name="P83">al 28 febbraio</text:p>
          </table:table-cell>
          <table:table-cell table:style-name="TableCell84">
            <text:p text:style-name="P85">Iscrizioni</text:p>
            <text:p text:style-name="P86">Nidi d’Infanzia -Bando Ordinario</text:p>
          </table:table-cell>
          <table:table-cell table:style-name="TableCell87">
            <text:p text:style-name="P88">Iscrizione alla frequenza dei Nidi d’Infanzia del territorio per i bambini di età compresa tra i 6 e i 36 mesi</text:p>
          </table:table-cell>
          <table:table-cell table:style-name="TableCell89">
            <text:p text:style-name="P90">Regolamento di gestione del nido d’infanzia intercomunale “Il Veliero” e servizi integrativi di centro estivo e post nido e regolamento di gestione del nido d’infanzia comunale “Il Tiglio” e servizi integrativi di centro estivo<text:s/>e post nido – integrazioni e modifiche – approvazione” -Delibera di Consiglio Comunale n. 4 del 29/01/2026.</text:p>
          </table:table-cell>
          <table:table-cell table:style-name="TableCell91">
            <text:p text:style-name="P92">https://www.comune.terredelreno.fe.it/servizi-educativi/</text:p>
          </table:table-cell>
        </table:table-row>
        <table:table-row table:style-name="TableRow93">
          <table:table-cell table:style-name="TableCell94">
            <text:p text:style-name="P95">CITTADINI</text:p>
          </table:table-cell>
          <table:table-cell table:style-name="TableCell96">
            <text:p text:style-name="P97">Dal 1 marzo</text:p>
            <text:p text:style-name="P98">al 31 ottobre</text:p>
          </table:table-cell>
          <table:table-cell table:style-name="TableCell99">
            <text:p text:style-name="P100">Iscrizioni</text:p>
            <text:p text:style-name="P101">Nidi d’Infanzia - Bando Straordinario</text:p>
          </table:table-cell>
          <table:table-cell table:style-name="TableCell102">
            <text:p text:style-name="P103">Iscrizione alla frequenza dei Nidi d’Infanzia del territorio per i bambini di età compresa tra i 6 e i 36 mesi</text:p>
          </table:table-cell>
          <table:table-cell table:style-name="TableCell104">
            <text:p text:style-name="P105">Regolamento di gestione del nido d’infanzia intercomunale “Il Veliero” e servizi integrativi di centro estivo e post nido e regolamento di<text:s/>gestione del nido d’infanzia comunale “Il Tiglio” e servizi integrativi di centro estivo e post nido – integrazioni e modifiche – approvazione” -Delibera di Consiglio Comunale n. 4 del 29/01/2026.</text:p>
          </table:table-cell>
          <table:table-cell table:style-name="TableCell106">
            <text:p text:style-name="P107">https://www.comune.terredelreno.fe.it/servizi-educativi/</text:p>
          </table:table-cell>
        </table:table-row>
        <table:table-row table:style-name="TableRow108">
          <table:table-cell table:style-name="TableCell109">
            <text:p text:style-name="P110">CITTADINI E IMPRESE</text:p>
          </table:table-cell>
          <table:table-cell table:style-name="TableCell111">
            <text:p text:style-name="P112">Rata unica 31 marzo (oppure prima rata in caso di rateizzazione per importi superiori a 1.500,00€- successive rate 30 giugno-30 settembre)</text:p>
            <text:p text:style-name="P113">Gestito da Abaco Spa</text:p>
          </table:table-cell>
          <table:table-cell table:style-name="TableCell114">
            <text:p text:style-name="P115">Canone unico patrimoniale di esposizione pubblicitaria</text:p>
          </table:table-cell>
          <table:table-cell table:style-name="TableCell116">
            <text:p text:style-name="P117">Pagamento del<text:s/>Canone Unico per occupazioni di suolo permanenti e impianti pubblicitari permanenti – annualità <text:s/>2026</text:p>
          </table:table-cell>
          <table:table-cell table:style-name="TableCell118">
            <text:p text:style-name="P119">Regolamento per la disciplina del canone patrimoniale di occupazione del suolo pubblico e di esposizione pubblicitaria – Approvato con delibera di Consiglio Comunale n. 15 del 30/04/2021.</text:p>
          </table:table-cell>
          <table:table-cell table:style-name="TableCell120">
            <text:p text:style-name="P121">https://www.comune.terredelreno.fe.it/amministrazione/unita_organizzativa/personale-tributi/</text:p>
          </table:table-cell>
        </table:table-row>
        <table:table-row table:style-name="TableRow122">
          <table:table-cell table:style-name="TableCell123">
            <text:p text:style-name="P124">CITTADINI E IMPRESE</text:p>
          </table:table-cell>
          <table:table-cell table:style-name="TableCell125">
            <text:p text:style-name="P126">Acconto: 16/06/2026</text:p>
            <text:p text:style-name="P127">Saldo:16/12/2026</text:p>
            <text:p text:style-name="P128">Unica: 16/06/2026</text:p>
          </table:table-cell>
          <table:table-cell table:style-name="TableCell129">
            <text:p text:style-name="P130">IMU (Imposta Municipale Propria)</text:p>
          </table:table-cell>
          <table:table-cell table:style-name="TableCell131">
            <text:p text:style-name="P132">Pagamento<text:s/>Acconto e Saldo IMU – Delibera Consiglio Comunale n. 62 del 29/12/2025- Approvazione aliquote per l’anno 2026.</text:p>
          </table:table-cell>
          <table:table-cell table:style-name="TableCell133">
            <text:p text:style-name="P134">Legge n. 160 del 29.12.2019 art. 1 commi da 739 a 783-<text:s/></text:p>
            <text:p text:style-name="P135">Regolamento IMU approvato con delibera Consiglio Comunale n 29 del 27/07/2020..<text:s/></text:p>
          </table:table-cell>
          <table:table-cell table:style-name="TableCell136">
            <text:p text:style-name="P137">https://www.comune.terredelreno.fe.it/amministrazione/unita_organizzativa/personale-tributi/</text:p>
          </table:table-cell>
        </table:table-row>
        <table:table-row table:style-name="TableRow138">
          <table:table-cell table:style-name="TableCell139">
            <text:p text:style-name="P140">CITTADINI E IMPRESE</text:p>
          </table:table-cell>
          <table:table-cell table:style-name="TableCell141">
            <text:p text:style-name="P142">30/06/2026</text:p>
          </table:table-cell>
          <table:table-cell table:style-name="TableCell143">
            <text:p text:style-name="P144">IMU (Imposta Municipale Propria)</text:p>
          </table:table-cell>
          <table:table-cell table:style-name="TableCell145">
            <text:p text:style-name="P146">Presentazione dichiarazione IMU anno 2025</text:p>
          </table:table-cell>
          <table:table-cell table:style-name="TableCell147">
            <text:p text:style-name="P148">Legge n. <text:s/>160 del 27.12.2019 <text:s/>art. 1 comma 769.</text:p>
          </table:table-cell>
          <table:table-cell table:style-name="TableCell149">
            <text:p text:style-name="P150">https://www.comune.terredelreno.fe.it/amministrazione/unita_organizzativa/personale-tributi/</text:p>
          </table:table-cell>
        </table:table-row>
        <table:table-row table:style-name="TableRow151">
          <table:table-cell table:style-name="TableCell152">
            <text:p text:style-name="P153">CITTADINI E IMPRESE</text:p>
          </table:table-cell>
          <table:table-cell table:style-name="TableCell154">
            <text:p text:style-name="P155">Emissione con scadenza trimestrale<text:s/></text:p>
          </table:table-cell>
          <table:table-cell table:style-name="TableCell156">
            <text:p text:style-name="P157">TARI<text:s/></text:p>
          </table:table-cell>
          <table:table-cell table:style-name="TableCell158">
            <text:p text:style-name="P159">Pagamento del corrispettivo in 4 rate annuali con fatturazione a carico del gestore del servizio CLARA Spa</text:p>
          </table:table-cell>
          <table:table-cell table:style-name="TableCell160">
            <text:p text:style-name="P161">La TARI in forma di corrispettivo è applicata ai sensi dell'articolo 1 comma 668 della Legge 147/2013 e delibera del Consiglio Comunale<text:s/><text:soft-page-break/>n. 25 del 26/06/2025. Le tariffe sono determinate dal Consiglio Comunale con delibera n. 26 del 26/06/2025.<text:s/>I listini tariffari sono consultabili all’indirizzo https://www.clarambiente.it</text:p>
          </table:table-cell>
          <table:table-cell table:style-name="TableCell162">
            <text:p text:style-name="P163">https://www.clarambiente.it/servizi/tariffe-e-contratti/</text:p>
          </table:table-cell>
        </table:table-row>
        <table:table-row table:style-name="TableRow164">
          <table:table-cell table:style-name="TableCell165">
            <text:p text:style-name="P166">IMPRESE</text:p>
          </table:table-cell>
          <table:table-cell table:style-name="TableCell167">
            <text:p text:style-name="P168"><text:s text:c="13"/>Rata unica 31 marzo</text:p>
          </table:table-cell>
          <table:table-cell table:style-name="TableCell169">
            <text:p text:style-name="P170">Canone unico patrimoniale concessione aree pubbliche destinate ai mercati</text:p>
          </table:table-cell>
          <table:table-cell table:style-name="TableCell171">
            <text:p text:style-name="P172">Pagamento del canone annuale entro il 31 marzo di ciascun anno<text:s/></text:p>
          </table:table-cell>
          <table:table-cell table:style-name="TableCell173">
            <text:p text:style-name="P174">Legge 160/2019 art. 1 commi 817-845. Regolamento per la disciplina del canone di concessione per l’occupazione delle aree e degli spazi appartenenti al demanio o a patrimonio indisponibile<text:s/>destinati a mercati approvato con delibera di C.C. n. 16 del 30/04/2021</text:p>
          </table:table-cell>
          <table:table-cell table:style-name="TableCell175">
            <text:p text:style-name="P176">https://www.comune.terredelreno.fe.it/amministrazione/unita_organizzativa/edilizia-urbanistica-ambiente-suap/</text:p>
          </table:table-cell>
        </table:table-row>
        <table:table-row table:style-name="TableRow177">
          <table:table-cell table:style-name="TableCell178">
            <text:p text:style-name="P179">CITTADINI E IMPRESE</text:p>
          </table:table-cell>
          <table:table-cell table:style-name="TableCell180">
            <text:p text:style-name="P181">Pagamento entro il 31 marzo con possibilità di versamento in rate aventi scadenza 31 marzo, 30 giugno, 30 settembre, 31 dicembre qualora l’importo del canone sia superiore ad Euro 1.500,00</text:p>
          </table:table-cell>
          <table:table-cell table:style-name="TableCell182">
            <text:p text:style-name="P183">Canone occupazione permanente aree appartenenti al demanio o al patrimonio indisponibile degli spazi soprastanti<text:s/>al suolo pubblico</text:p>
          </table:table-cell>
          <table:table-cell table:style-name="TableCell184">
            <text:p text:style-name="P185">Pagamento canone occupazione permanente aree appartenenti al demanio o al patrimonio indisponibile degli spazi soprastanti al suolo pubblico (occupazioni di carattere stabile e continuativa aventi durata uguale o superiore ad un anno)</text:p>
          </table:table-cell>
          <table:table-cell table:style-name="TableCell186">
            <text:p text:style-name="P187">Legge n. 160/2019 art. 1 commi 826 e 827. Regolamento del la disciplina del canone patrimoniale di occupazione del suolo pubblico e di esposizione pubblicitaria approvato con delibera C.C. n. 15 del 30/04/2021</text:p>
          </table:table-cell>
          <table:table-cell table:style-name="TableCell188">
            <text:p text:style-name="P189">https://www.comune.terredelreno.fe.it/amministrazione/unita_organizzativa/edilizia-urbanistica-ambiente-suap/</text:p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</table:table>
      <text:p text:style-name="Normale"/>
      <table:table table:style-name="Table203">
        <table:table-columns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</table:table>
      <text:p text:style-name="Normale"/>
      <text:p text:style-name="Normale"/>
      <text:p text:style-name="Normale"/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Titillium Web" svg:font-family="Titillium Web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1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1" style:display-name="Menzione non risolta1" style:family="text" style:parent-style-name="Car.predefinitoparagrafo">
      <style:text-properties fo:color="#605E5C" fo:background-color="#E1DFDD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7875in" fo:margin-bottom="0.3937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Erika Vacchi</meta:initial-creator>
    <dc:creator>Barbara Zanoni</dc:creator>
    <meta:creation-date>2026-07-10T08:18:00Z</meta:creation-date>
    <dc:date>2026-07-10T08:18:00Z</dc:date>
    <meta:print-date>2023-07-03T10:26:00Z</meta:print-date>
    <meta:template xlink:href="Normal" xlink:type="simple"/>
    <meta:editing-cycles>2</meta:editing-cycles>
    <meta:editing-duration>PT0S</meta:editing-duration>
    <meta:document-statistic meta:page-count="3" meta:paragraph-count="13" meta:word-count="988" meta:character-count="6607" meta:row-count="46" meta:non-whitespace-character-count="5632"/>
  </office:meta>
</office:document-meta>
</file>