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FFFFFF" style:vertical-align="automatic" style:repeat-content="false"/>
      <style:paragraph-properties fo:text-align="end" fo:margin-righ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FFFFFF" style:vertical-align="automatic" style:repeat-content="false"/>
      <style:paragraph-properties fo:text-align="start" fo:margin-left="0cm"/>
      <style:text-properties fo:color="#305E9A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ext-properties style:font-name="Arial" style:font-name-asian="Arial" style:font-name-complex="Arial" fo:font-size="6pt" style:font-size-asian="6pt" style:font-size-complex="6pt"/>
    </style:style>
    <style:style style:name="ce5" style:family="table-cell" style:parent-style-name="Default" style:data-style-name="N0">
      <style:table-cell-properties fo:border="thin solid #FFFFFF" style:vertical-align="automatic" fo:background-color="#305E9A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305E9A"/>
      <style:text-properties style:font-name="Arial" style:font-name-asian="Arial" style:font-name-complex="Arial"/>
    </style:style>
    <style:style style:name="ce7" style:family="table-cell" style:parent-style-name="Default" style:data-style-name="N4">
      <style:table-cell-properties fo:border="thin solid #305E9A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1.666875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23333333333333cm" style:use-optimal-column-width="true"/>
    </style:style>
    <style:style style:name="co4" style:family="table-column">
      <style:table-column-properties fo:break-before="auto" style:column-width="5.55625cm" style:use-optimal-column-width="true"/>
    </style:style>
    <style:style style:name="co5" style:family="table-column">
      <style:table-column-properties fo:break-before="auto" style:column-width="2.09020833333333cm" style:use-optimal-column-width="true"/>
    </style:style>
    <style:style style:name="co6" style:family="table-column">
      <style:table-column-properties fo:break-before="auto" style:column-width="4.44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ndati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number-columns-repeated="16378" table:default-cell-style-name="ce4"/>
        <table:table-row table:style-name="ro1">
          <table:table-cell office:value-type="string" table:style-name="ce2">
            <text:p>Mandati</text:p>
          </table:table-cell>
          <table:table-cell office:value-type="string" table:style-name="ce2">
            <text:p>13-01-2026 -</text:p>
          </table:table-cell>
          <table:table-cell office:value-type="time" office:time-value="PT7H55M56S" table:style-name="ce3">
            <text:p>07:55:56</text:p>
          </table:table-cell>
          <table:table-cell table:number-columns-repeated="16381" table:style-name="ce4"/>
        </table:table-row>
        <table:table-row table:style-name="ro1">
          <table:table-cell office:value-type="string" table:style-name="ce5">
            <text:p>anno</text:p>
          </table:table-cell>
          <table:table-cell office:value-type="string" table:style-name="ce5">
            <text:p>trimestre</text:p>
          </table:table-cell>
          <table:table-cell office:value-type="string" table:style-name="ce5">
            <text:p>categoria di spesa</text:p>
          </table:table-cell>
          <table:table-cell office:value-type="string" table:style-name="ce5">
            <text:p>tipologia di spesa</text:p>
          </table:table-cell>
          <table:table-cell office:value-type="string" table:style-name="ce5">
            <text:p>importo</text:p>
          </table:table-cell>
          <table:table-cell office:value-type="string" table:style-name="ce5">
            <text:p>beneficiario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99" table:style-name="ce6">
            <text:p>10,9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.770000000000003" table:style-name="ce6">
            <text:p>32,7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0" table:style-name="ce6">
            <text:p>180</text:p>
          </table:table-cell>
          <table:table-cell office:value-type="string" table:style-name="ce6">
            <text:p>'02213820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8" table:style-name="ce6">
            <text:p>108</text:p>
          </table:table-cell>
          <table:table-cell office:value-type="string" table:style-name="ce6">
            <text:p>'02213820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114.98" table:style-name="ce7">
            <text:p>1.114,98</text:p>
          </table:table-cell>
          <table:table-cell office:value-type="string" table:style-name="ce6">
            <text:p>'0076330048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6" table:style-name="ce6">
            <text:p>1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2" table:style-name="ce6">
            <text:p>25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0503.810000000001" table:style-name="ce7">
            <text:p>20.503,81</text:p>
          </table:table-cell>
          <table:table-cell office:value-type="string" table:style-name="ce6">
            <text:p>'0299995027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4400" table:style-name="ce7">
            <text:p>24.400,00</text:p>
          </table:table-cell>
          <table:table-cell office:value-type="string" table:style-name="ce6">
            <text:p>'0226947037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96" table:style-name="ce6">
            <text:p>1,9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420000000000002" table:style-name="ce6">
            <text:p>17,4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" table:style-name="ce6">
            <text:p>0,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830" table:style-name="ce7">
            <text:p>1.830,00</text:p>
          </table:table-cell>
          <table:table-cell office:value-type="string" table:style-name="ce6">
            <text:p>'0303549120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540" table:style-name="ce7">
            <text:p>8.540,00</text:p>
          </table:table-cell>
          <table:table-cell office:value-type="string" table:style-name="ce6">
            <text:p>'LDOMSM71A14C469R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3" table:style-name="ce6">
            <text:p>1,0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9" table:style-name="ce6">
            <text:p>1,3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041" table:style-name="ce7">
            <text:p>11.041,00</text:p>
          </table:table-cell>
          <table:table-cell office:value-type="string" table:style-name="ce6">
            <text:p>'0073452038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54" table:style-name="ce6">
            <text:p>854</text:p>
          </table:table-cell>
          <table:table-cell office:value-type="string" table:style-name="ce6">
            <text:p>'0314881037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37" table:style-name="ce7">
            <text:p>1.037,00</text:p>
          </table:table-cell>
          <table:table-cell office:value-type="string" table:style-name="ce6">
            <text:p>'0262596036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52468.78" table:style-name="ce7">
            <text:p>152.468,78</text:p>
          </table:table-cell>
          <table:table-cell office:value-type="string" table:style-name="ce6">
            <text:p>'0680435063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9890" table:style-name="ce7">
            <text:p>29.890,00</text:p>
          </table:table-cell>
          <table:table-cell office:value-type="string" table:style-name="ce6">
            <text:p>'013138503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48" table:style-name="ce6">
            <text:p>1,4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9" table:style-name="ce6">
            <text:p>1,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5" table:style-name="ce6">
            <text:p>0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02" table:style-name="ce6">
            <text:p>402</text:p>
          </table:table-cell>
          <table:table-cell office:value-type="string" table:style-name="ce6">
            <text:p>'0178463081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2673.25" table:style-name="ce7">
            <text:p>32.673,25</text:p>
          </table:table-cell>
          <table:table-cell office:value-type="string" table:style-name="ce6">
            <text:p>'0100381038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8" table:style-name="ce6">
            <text:p>0,3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4" table:style-name="ce6">
            <text:p>0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6" table:style-name="ce6">
            <text:p>0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4.87" table:style-name="ce6">
            <text:p>394,87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" table:style-name="ce6">
            <text:p>23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97" table:style-name="ce6">
            <text:p>3,97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number-rows-repeated="7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" table:style-name="ce6">
            <text:p>23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94" table:style-name="ce6">
            <text:p>10,9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.37" table:style-name="ce6">
            <text:p>13,3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.52" table:style-name="ce6">
            <text:p>6,5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0.73" table:style-name="ce6">
            <text:p>310,73</text:p>
          </table:table-cell>
          <table:table-cell office:value-type="string" table:style-name="ce6">
            <text:p>'025243503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5.83" table:style-name="ce6">
            <text:p>255,83</text:p>
          </table:table-cell>
          <table:table-cell office:value-type="string" table:style-name="ce6">
            <text:p>'025243503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2.24" table:style-name="ce6">
            <text:p>92,24</text:p>
          </table:table-cell>
          <table:table-cell office:value-type="string" table:style-name="ce6">
            <text:p>'025243503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.04" table:style-name="ce6">
            <text:p>16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.0399999999999991" table:style-name="ce6">
            <text:p>9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7999999999999996" table:style-name="ce6">
            <text:p>0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63.6" table:style-name="ce6">
            <text:p>463,6</text:p>
          </table:table-cell>
          <table:table-cell office:value-type="string" table:style-name="ce6">
            <text:p>'0038788039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1.8" table:style-name="ce6">
            <text:p>231,8</text:p>
          </table:table-cell>
          <table:table-cell office:value-type="string" table:style-name="ce6">
            <text:p>'0038788039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5.06" table:style-name="ce6">
            <text:p>455,06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4.9" table:style-name="ce6">
            <text:p>54,9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02.6" table:style-name="ce6">
            <text:p>402,6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9.86" table:style-name="ce6">
            <text:p>259,86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3.2" table:style-name="ce6">
            <text:p>73,2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173.35" table:style-name="ce7">
            <text:p>10.173,35</text:p>
          </table:table-cell>
          <table:table-cell office:value-type="string" table:style-name="ce6">
            <text:p>'0299654042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902.82" table:style-name="ce7">
            <text:p>15.902,82</text:p>
          </table:table-cell>
          <table:table-cell office:value-type="string" table:style-name="ce6">
            <text:p>'0299654042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271.33" table:style-name="ce7">
            <text:p>4.271,33</text:p>
          </table:table-cell>
          <table:table-cell office:value-type="string" table:style-name="ce6">
            <text:p>'0299654042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490" table:style-name="ce7">
            <text:p>5.490,00</text:p>
          </table:table-cell>
          <table:table-cell office:value-type="string" table:style-name="ce6">
            <text:p>'BRNMRC72S13C469G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54" table:style-name="ce6">
            <text:p>854</text:p>
          </table:table-cell>
          <table:table-cell office:value-type="string" table:style-name="ce6">
            <text:p>'0209995046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67.27" table:style-name="ce7">
            <text:p>1.567,27</text:p>
          </table:table-cell>
          <table:table-cell office:value-type="string" table:style-name="ce6">
            <text:p>'0059554029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5" table:style-name="ce6">
            <text:p>3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" table:style-name="ce6">
            <text:p>3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0" table:style-name="ce6">
            <text:p>2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50" table:style-name="ce6">
            <text:p>2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" table:style-name="ce6">
            <text:p>3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.5" table:style-name="ce6">
            <text:p>32,5</text:p>
          </table:table-cell>
          <table:table-cell office:value-type="string" table:style-name="ce6">
            <text:p>'BRSPRZ64M63A965L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3.8" table:style-name="ce6">
            <text:p>63,8</text:p>
          </table:table-cell>
          <table:table-cell office:value-type="string" table:style-name="ce6">
            <text:p>'0560267096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" table:style-name="ce6">
            <text:p>30</text:p>
          </table:table-cell>
          <table:table-cell office:value-type="string" table:style-name="ce6">
            <text:p>'0216535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0" table:style-name="ce6">
            <text:p>70</text:p>
          </table:table-cell>
          <table:table-cell office:value-type="string" table:style-name="ce6">
            <text:p>'0260884039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2" table:style-name="ce6">
            <text:p>122</text:p>
          </table:table-cell>
          <table:table-cell office:value-type="string" table:style-name="ce6">
            <text:p>'BRGCRD51E27C469V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" table:style-name="ce6">
            <text:p>32</text:p>
          </table:table-cell>
          <table:table-cell office:value-type="string" table:style-name="ce6">
            <text:p>'BRSPRZ64M63A965L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8" table:style-name="ce6">
            <text:p>288</text:p>
          </table:table-cell>
          <table:table-cell office:value-type="string" table:style-name="ce6">
            <text:p>'0560267096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.5" table:style-name="ce6">
            <text:p>32,5</text:p>
          </table:table-cell>
          <table:table-cell office:value-type="string" table:style-name="ce6">
            <text:p>'BRSPRZ64M63A965L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94" table:style-name="ce6">
            <text:p>21,94</text:p>
          </table:table-cell>
          <table:table-cell office:value-type="string" table:style-name="ce6">
            <text:p>'0260884039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1720" table:style-name="ce7">
            <text:p>31.720,00</text:p>
          </table:table-cell>
          <table:table-cell office:value-type="string" table:style-name="ce6">
            <text:p>'0113342032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06.16" table:style-name="ce7">
            <text:p>3.706,16</text:p>
          </table:table-cell>
          <table:table-cell office:value-type="string" table:style-name="ce6">
            <text:p>'MNTLSN74A20A965Q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112.66" table:style-name="ce7">
            <text:p>11.112,66</text:p>
          </table:table-cell>
          <table:table-cell office:value-type="string" table:style-name="ce6">
            <text:p>'MNTLSN74A20A965Q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52.47" table:style-name="ce7">
            <text:p>1.052,47</text:p>
          </table:table-cell>
          <table:table-cell office:value-type="string" table:style-name="ce6">
            <text:p>'MNTLSN74A20A965Q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750" table:style-name="ce7">
            <text:p>2.750,00</text:p>
          </table:table-cell>
          <table:table-cell office:value-type="string" table:style-name="ce6">
            <text:p>'MNTLSN74A20A965Q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792.5" table:style-name="ce7">
            <text:p>14.792,50</text:p>
          </table:table-cell>
          <table:table-cell office:value-type="string" table:style-name="ce6">
            <text:p>'046074302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64" table:style-name="ce7">
            <text:p>1.464,00</text:p>
          </table:table-cell>
          <table:table-cell office:value-type="string" table:style-name="ce6">
            <text:p>'015325503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444" table:style-name="ce7">
            <text:p>12.444,00</text:p>
          </table:table-cell>
          <table:table-cell office:value-type="string" table:style-name="ce6">
            <text:p>'0198355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736.43" table:style-name="ce7">
            <text:p>37.736,43</text:p>
          </table:table-cell>
          <table:table-cell office:value-type="string" table:style-name="ce6">
            <text:p>'0021658029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2.7" table:style-name="ce6">
            <text:p>42,7</text:p>
          </table:table-cell>
          <table:table-cell office:value-type="string" table:style-name="ce6">
            <text:p>'BRGCRD51E27C469V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77.4" table:style-name="ce7">
            <text:p>1.877,40</text:p>
          </table:table-cell>
          <table:table-cell office:value-type="string" table:style-name="ce6">
            <text:p>'0046398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35.54" table:style-name="ce6">
            <text:p>435,54</text:p>
          </table:table-cell>
          <table:table-cell office:value-type="string" table:style-name="ce6">
            <text:p>'0198355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4177.760000000002" table:style-name="ce7">
            <text:p>64.177,76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70.39" table:style-name="ce6">
            <text:p>970,39</text:p>
          </table:table-cell>
          <table:table-cell office:value-type="string" table:style-name="ce6">
            <text:p>'0137238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6.97000000000003" table:style-name="ce6">
            <text:p>286,97</text:p>
          </table:table-cell>
          <table:table-cell office:value-type="string" table:style-name="ce6">
            <text:p>'0137238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998.75" table:style-name="ce7">
            <text:p>34.998,75</text:p>
          </table:table-cell>
          <table:table-cell office:value-type="string" table:style-name="ce6">
            <text:p>'0503163028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23.58" table:style-name="ce6">
            <text:p>423,58</text:p>
          </table:table-cell>
          <table:table-cell office:value-type="string" table:style-name="ce6">
            <text:p>'0171229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50" table:style-name="ce6">
            <text:p>950</text:p>
          </table:table-cell>
          <table:table-cell office:value-type="string" table:style-name="ce6">
            <text:p>'SVGGGS86M10C469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475.8999999999996" table:style-name="ce7">
            <text:p>4.475,90</text:p>
          </table:table-cell>
          <table:table-cell office:value-type="string" table:style-name="ce6">
            <text:p>'0251102016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241.98" table:style-name="ce7">
            <text:p>6.241,98</text:p>
          </table:table-cell>
          <table:table-cell office:value-type="string" table:style-name="ce6">
            <text:p>'0169338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0.12" table:style-name="ce6">
            <text:p>450,1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3.59" table:style-name="ce6">
            <text:p>253,5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3.89" table:style-name="ce6">
            <text:p>113,8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8.89" table:style-name="ce6">
            <text:p>208,8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06.84" table:style-name="ce6">
            <text:p>706,8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3.6" table:style-name="ce6">
            <text:p>453,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36.63" table:style-name="ce6">
            <text:p>436,6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4.14999999999998" table:style-name="ce6">
            <text:p>304,1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8.38" table:style-name="ce6">
            <text:p>138,3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6.4" table:style-name="ce6">
            <text:p>36,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8.55" table:style-name="ce6">
            <text:p>68,5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4.33" table:style-name="ce6">
            <text:p>174,3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1.71" table:style-name="ce6">
            <text:p>61,7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7.65" table:style-name="ce6">
            <text:p>107,6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.36" table:style-name="ce6">
            <text:p>23,3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.29" table:style-name="ce6">
            <text:p>22,2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.12" table:style-name="ce6">
            <text:p>28,1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2.21" table:style-name="ce6">
            <text:p>392,2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9" table:style-name="ce6">
            <text:p>0,1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9" table:style-name="ce6">
            <text:p>30,5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0.959999999999994" table:style-name="ce6">
            <text:p>80,9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0.880000000000003" table:style-name="ce6">
            <text:p>40,8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8.71" table:style-name="ce6">
            <text:p>178,7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" table:style-name="ce6">
            <text:p>0,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0.52999999999997" table:style-name="ce6">
            <text:p>300,5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8.58" table:style-name="ce6">
            <text:p>358,5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.42" table:style-name="ce6">
            <text:p>13,4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67.02" table:style-name="ce6">
            <text:p>367,0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3.229999999999997" table:style-name="ce6">
            <text:p>33,2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.44" table:style-name="ce6">
            <text:p>6,4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74" table:style-name="ce6">
            <text:p>1,7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499999999999999" table:style-name="ce6">
            <text:p>1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0.19" table:style-name="ce6">
            <text:p>170,1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.18" table:style-name="ce6">
            <text:p>49,1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59.29" table:style-name="ce7">
            <text:p>1.159,2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3.16" table:style-name="ce6">
            <text:p>113,1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5.72" table:style-name="ce6">
            <text:p>195,7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3.27" table:style-name="ce6">
            <text:p>223,2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6.86" table:style-name="ce6">
            <text:p>96,8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.07" table:style-name="ce6">
            <text:p>49,0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25" table:style-name="ce6">
            <text:p>3,2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9.79000000000002" table:style-name="ce6">
            <text:p>309,7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0.28" table:style-name="ce6">
            <text:p>90,2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0.11" table:style-name="ce6">
            <text:p>50,1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.81" table:style-name="ce6">
            <text:p>48,8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7.33999999999997" table:style-name="ce6">
            <text:p>327,3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1.69" table:style-name="ce6">
            <text:p>371,6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8.98" table:style-name="ce6">
            <text:p>168,9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" table:style-name="ce6">
            <text:p>0,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83" table:style-name="ce6">
            <text:p>0,8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5.2" table:style-name="ce6">
            <text:p>195,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9.79" table:style-name="ce6">
            <text:p>179,7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1.77" table:style-name="ce6">
            <text:p>91,7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0.49" table:style-name="ce6">
            <text:p>190,4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.57" table:style-name="ce6">
            <text:p>20,5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80.81" table:style-name="ce6">
            <text:p>680,8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81.02" table:style-name="ce6">
            <text:p>381,0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.36" table:style-name="ce6">
            <text:p>20,3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7.77" table:style-name="ce6">
            <text:p>247,7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7.95" table:style-name="ce6">
            <text:p>187,9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50.49" table:style-name="ce7">
            <text:p>1.050,4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4.45" table:style-name="ce6">
            <text:p>214,4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.93" table:style-name="ce6">
            <text:p>26,9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0.32" table:style-name="ce6">
            <text:p>370,3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78.92" table:style-name="ce6">
            <text:p>778,9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6.42" table:style-name="ce6">
            <text:p>46,4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2.59" table:style-name="ce6">
            <text:p>352,5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6.73" table:style-name="ce6">
            <text:p>56,7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5.14" table:style-name="ce6">
            <text:p>225,1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35.58" table:style-name="ce6">
            <text:p>935,5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0.45999999999998" table:style-name="ce6">
            <text:p>260,4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66.35" table:style-name="ce7">
            <text:p>1.466,3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39.27" table:style-name="ce6">
            <text:p>739,2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3.229999999999997" table:style-name="ce6">
            <text:p>33,2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8.95999999999998" table:style-name="ce6">
            <text:p>258,9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0.38" table:style-name="ce6">
            <text:p>190,3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63.25" table:style-name="ce6">
            <text:p>663,2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86.29" table:style-name="ce6">
            <text:p>686,2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3.24" table:style-name="ce6">
            <text:p>323,2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84" table:style-name="ce6">
            <text:p>17,8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36" table:style-name="ce6">
            <text:p>21,3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74" table:style-name="ce6">
            <text:p>10,7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4.96" table:style-name="ce6">
            <text:p>234,9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84" table:style-name="ce6">
            <text:p>17,8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2.54" table:style-name="ce6">
            <text:p>92,5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.08" table:style-name="ce6">
            <text:p>32,0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7.599999999999994" table:style-name="ce6">
            <text:p>67,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74" table:style-name="ce6">
            <text:p>10,7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.89" table:style-name="ce6">
            <text:p>34,8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7.28" table:style-name="ce6">
            <text:p>77,2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9.08" table:style-name="ce6">
            <text:p>249,0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65" table:style-name="ce6">
            <text:p>11,6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3.91999999999999" table:style-name="ce6">
            <text:p>143,9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.97" table:style-name="ce6">
            <text:p>16,97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7" table:style-name="ce6">
            <text:p>7,17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74" table:style-name="ce6">
            <text:p>10,7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3.29000000000002" table:style-name="ce6">
            <text:p>263,2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0.53" table:style-name="ce6">
            <text:p>60,53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3.9" table:style-name="ce6">
            <text:p>183,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8.51" table:style-name="ce6">
            <text:p>118,51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5.82" table:style-name="ce6">
            <text:p>55,8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36" table:style-name="ce6">
            <text:p>21,3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65" table:style-name="ce6">
            <text:p>11,6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5.88" table:style-name="ce6">
            <text:p>145,8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.3" table:style-name="ce6">
            <text:p>14,3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.9" table:style-name="ce6">
            <text:p>24,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.090000000000003" table:style-name="ce6">
            <text:p>39,0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1.52" table:style-name="ce6">
            <text:p>181,5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6.86" table:style-name="ce6">
            <text:p>266,8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8" table:style-name="ce6">
            <text:p>7,1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74" table:style-name="ce6">
            <text:p>10,7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.49" table:style-name="ce6">
            <text:p>23,4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65" table:style-name="ce6">
            <text:p>11,6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9.98" table:style-name="ce6">
            <text:p>199,9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69" table:style-name="ce6">
            <text:p>10,6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3.46" table:style-name="ce6">
            <text:p>53,4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.15" table:style-name="ce6">
            <text:p>39,1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7" table:style-name="ce6">
            <text:p>7,17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1.739999999999995" table:style-name="ce6">
            <text:p>81,7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36" table:style-name="ce6">
            <text:p>21,3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9.71" table:style-name="ce6">
            <text:p>129,71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16" table:style-name="ce6">
            <text:p>7,1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07.8" table:style-name="ce7">
            <text:p>1.207,80</text:p>
          </table:table-cell>
          <table:table-cell office:value-type="string" table:style-name="ce6">
            <text:p>'0213303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4000000000000001" table:style-name="ce6">
            <text:p>0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3" table:style-name="ce6">
            <text:p>0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6" table:style-name="ce6">
            <text:p>1,3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45" table:style-name="ce6">
            <text:p>0,4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2" table:style-name="ce6">
            <text:p>1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000000000000001" table:style-name="ce6">
            <text:p>1,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8" table:style-name="ce6">
            <text:p>5,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1.04" table:style-name="ce6">
            <text:p>61,04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8.799999999999997" table:style-name="ce6">
            <text:p>38,8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.75" table:style-name="ce6">
            <text:p>12,75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8000000000000003" table:style-name="ce6">
            <text:p>0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5" table:style-name="ce6">
            <text:p>0,6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39" table:style-name="ce6">
            <text:p>5,3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6" table:style-name="ce6">
            <text:p>0,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" table:style-name="ce6">
            <text:p>0,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299999999999999" table:style-name="ce6">
            <text:p>1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276.48" table:style-name="ce7">
            <text:p>1.276,48</text:p>
          </table:table-cell>
          <table:table-cell office:value-type="string" table:style-name="ce6">
            <text:p>'0206190039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324.12" table:style-name="ce7">
            <text:p>6.324,12</text:p>
          </table:table-cell>
          <table:table-cell office:value-type="string" table:style-name="ce6">
            <text:p>'02061900391'</text:p>
          </table:table-cell>
          <table:table-cell table:number-columns-repeated="16378"/>
        </table:table-row>
        <table:table-row table:number-rows-repeated="1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1.64999999999998" table:style-name="ce6">
            <text:p>301,65</text:p>
          </table:table-cell>
          <table:table-cell office:value-type="string" table:style-name="ce6">
            <text:p>'0383194036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0.75" table:style-name="ce6">
            <text:p>60,75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64" table:style-name="ce6">
            <text:p>17,64</text:p>
          </table:table-cell>
          <table:table-cell office:value-type="string" table:style-name="ce6">
            <text:p>'0029711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64" table:style-name="ce6">
            <text:p>17,64</text:p>
          </table:table-cell>
          <table:table-cell office:value-type="string" table:style-name="ce6">
            <text:p>'002269703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76.45000000000005" table:style-name="ce6">
            <text:p>576,45</text:p>
          </table:table-cell>
          <table:table-cell office:value-type="string" table:style-name="ce6">
            <text:p>'039865810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598.36" table:style-name="ce7">
            <text:p>49.598,36</text:p>
          </table:table-cell>
          <table:table-cell office:value-type="string" table:style-name="ce6">
            <text:p>'0176564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76" table:style-name="ce6">
            <text:p>976</text:p>
          </table:table-cell>
          <table:table-cell office:value-type="string" table:style-name="ce6">
            <text:p>'0407979120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08" table:style-name="ce7">
            <text:p>1.708,00</text:p>
          </table:table-cell>
          <table:table-cell office:value-type="string" table:style-name="ce6">
            <text:p>'0206150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61.5" table:style-name="ce6">
            <text:p>761,5</text:p>
          </table:table-cell>
          <table:table-cell office:value-type="string" table:style-name="ce6">
            <text:p>'019528103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78.16000000000003" table:style-name="ce6">
            <text:p>278,16</text:p>
          </table:table-cell>
          <table:table-cell office:value-type="string" table:style-name="ce6">
            <text:p>'0269343120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895.63" table:style-name="ce7">
            <text:p>7.895,63</text:p>
          </table:table-cell>
          <table:table-cell office:value-type="string" table:style-name="ce6">
            <text:p>'0005157089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00" table:style-name="ce6">
            <text:p>300</text:p>
          </table:table-cell>
          <table:table-cell office:value-type="string" table:style-name="ce6">
            <text:p>'0033450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50" table:style-name="ce6">
            <text:p>150</text:p>
          </table:table-cell>
          <table:table-cell office:value-type="string" table:style-name="ce6">
            <text:p>'0033450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35.98" table:style-name="ce7">
            <text:p>1.435,98</text:p>
          </table:table-cell>
          <table:table-cell office:value-type="string" table:style-name="ce6">
            <text:p>'0035318039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27.4" table:style-name="ce7">
            <text:p>1.427,40</text:p>
          </table:table-cell>
          <table:table-cell office:value-type="string" table:style-name="ce6">
            <text:p>'031827004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672.54" table:style-name="ce7">
            <text:p>30.672,5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04.5" table:style-name="ce6">
            <text:p>304,5</text:p>
          </table:table-cell>
          <table:table-cell office:value-type="string" table:style-name="ce6">
            <text:p>'0156742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58.94" table:style-name="ce7">
            <text:p>1.858,9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360" table:style-name="ce7">
            <text:p>3.360,00</text:p>
          </table:table-cell>
          <table:table-cell office:value-type="string" table:style-name="ce6">
            <text:p>'GDTMTT96R13D548D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98" table:style-name="ce7">
            <text:p>1.098,00</text:p>
          </table:table-cell>
          <table:table-cell office:value-type="string" table:style-name="ce6">
            <text:p>'0252818074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9.27" table:style-name="ce6">
            <text:p>359,27</text:p>
          </table:table-cell>
          <table:table-cell office:value-type="string" table:style-name="ce6">
            <text:p>'011146010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937.5" table:style-name="ce7">
            <text:p>12.937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37.45" table:style-name="ce7">
            <text:p>1.137,4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9.4" table:style-name="ce6">
            <text:p>29,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3" table:style-name="ce6">
            <text:p>19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9.13" table:style-name="ce6">
            <text:p>379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4.33" table:style-name="ce6">
            <text:p>74,33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19.63" table:style-name="ce6">
            <text:p>619,63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4.63999999999999" table:style-name="ce6">
            <text:p>154,64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02" table:style-name="ce6">
            <text:p>902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4.04" table:style-name="ce6">
            <text:p>454,04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0.8" table:style-name="ce6">
            <text:p>80,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.2" table:style-name="ce6">
            <text:p>22,2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3.68" table:style-name="ce6">
            <text:p>53,6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21" table:style-name="ce6">
            <text:p>11,21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03" table:style-name="ce6">
            <text:p>11,03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.079999999999998" table:style-name="ce6">
            <text:p>20,0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3.68" table:style-name="ce6">
            <text:p>53,6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2.97" table:style-name="ce6">
            <text:p>42,97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97" table:style-name="ce6">
            <text:p>10,97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3.53" table:style-name="ce6">
            <text:p>73,53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3.96" table:style-name="ce6">
            <text:p>53,9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43" table:style-name="ce6">
            <text:p>11,43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" table:style-name="ce6">
            <text:p>10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98" table:style-name="ce6">
            <text:p>30,9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" table:style-name="ce6">
            <text:p>10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.28" table:style-name="ce6">
            <text:p>19,2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.49" table:style-name="ce6">
            <text:p>28,49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86" table:style-name="ce6">
            <text:p>10,86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08" table:style-name="ce6">
            <text:p>11,0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74" table:style-name="ce6">
            <text:p>30,74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.55" table:style-name="ce6">
            <text:p>17,5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0.32" table:style-name="ce6">
            <text:p>40,32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.5" table:style-name="ce6">
            <text:p>30,5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3.68" table:style-name="ce6">
            <text:p>53,6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.57" table:style-name="ce6">
            <text:p>26,57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4.38" table:style-name="ce6">
            <text:p>44,3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24" table:style-name="ce6">
            <text:p>5,2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.5" table:style-name="ce6">
            <text:p>4,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.58" table:style-name="ce6">
            <text:p>4,5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.5" table:style-name="ce6">
            <text:p>4,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4.71" table:style-name="ce6">
            <text:p>374,71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8.65" table:style-name="ce6">
            <text:p>158,6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.39" table:style-name="ce6">
            <text:p>9,3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1.79" table:style-name="ce6">
            <text:p>211,7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.66" table:style-name="ce6">
            <text:p>41,6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9" table:style-name="ce6">
            <text:p>0,1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75" table:style-name="ce6">
            <text:p>1,7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499999999999999" table:style-name="ce6">
            <text:p>1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87.3" table:style-name="ce7">
            <text:p>1.787,30</text:p>
          </table:table-cell>
          <table:table-cell office:value-type="string" table:style-name="ce6">
            <text:p>'0017755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4" table:style-name="ce6">
            <text:p>244</text:p>
          </table:table-cell>
          <table:table-cell office:value-type="string" table:style-name="ce6">
            <text:p>'0017755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01.3" table:style-name="ce6">
            <text:p>501,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4896.02" table:style-name="ce7">
            <text:p>14.896,02</text:p>
          </table:table-cell>
          <table:table-cell office:value-type="string" table:style-name="ce6">
            <text:p>'0202094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037.15" table:style-name="ce7">
            <text:p>4.037,15</text:p>
          </table:table-cell>
          <table:table-cell office:value-type="string" table:style-name="ce6">
            <text:p>'0202094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86" table:style-name="ce7">
            <text:p>1.586,00</text:p>
          </table:table-cell>
          <table:table-cell office:value-type="string" table:style-name="ce6">
            <text:p>'0209995046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73.95" table:style-name="ce7">
            <text:p>1.073,95</text:p>
          </table:table-cell>
          <table:table-cell office:value-type="string" table:style-name="ce6">
            <text:p>'023915102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4.08000000000001" table:style-name="ce6">
            <text:p>154,08</text:p>
          </table:table-cell>
          <table:table-cell office:value-type="string" table:style-name="ce6">
            <text:p>'0239151026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525.72" table:style-name="ce7">
            <text:p>7.525,72</text:p>
          </table:table-cell>
          <table:table-cell office:value-type="string" table:style-name="ce6">
            <text:p>'CMTRNN77C58C912H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00" table:style-name="ce7">
            <text:p>3.800,00</text:p>
          </table:table-cell>
          <table:table-cell office:value-type="string" table:style-name="ce6">
            <text:p>'0005151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9.24" table:style-name="ce6">
            <text:p>489,24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30.82" table:style-name="ce7">
            <text:p>1.730,82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63.57" table:style-name="ce7">
            <text:p>4.963,57</text:p>
          </table:table-cell>
          <table:table-cell office:value-type="string" table:style-name="ce6">
            <text:p>'0021658029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6" table:style-name="ce6">
            <text:p>0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413.3900000000003" table:style-name="ce7">
            <text:p>4.413,39</text:p>
          </table:table-cell>
          <table:table-cell office:value-type="string" table:style-name="ce6">
            <text:p>'0005151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44.4899999999998" table:style-name="ce7">
            <text:p>2.544,49</text:p>
          </table:table-cell>
          <table:table-cell office:value-type="string" table:style-name="ce6">
            <text:p>'0464963026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0.28" table:style-name="ce6">
            <text:p>90,2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6.8" table:style-name="ce6">
            <text:p>256,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4.14" table:style-name="ce6">
            <text:p>54,1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77.4" table:style-name="ce7">
            <text:p>1.877,40</text:p>
          </table:table-cell>
          <table:table-cell office:value-type="string" table:style-name="ce6">
            <text:p>'0046398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457.06" table:style-name="ce7">
            <text:p>8.457,06</text:p>
          </table:table-cell>
          <table:table-cell office:value-type="string" table:style-name="ce6">
            <text:p>'0369974120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1653.4" table:style-name="ce7">
            <text:p>31.653,40</text:p>
          </table:table-cell>
          <table:table-cell office:value-type="string" table:style-name="ce6">
            <text:p>'0231634036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.89" table:style-name="ce6">
            <text:p>35,89</text:p>
          </table:table-cell>
          <table:table-cell office:value-type="string" table:style-name="ce6">
            <text:p>'0972249096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598.36" table:style-name="ce7">
            <text:p>49.598,36</text:p>
          </table:table-cell>
          <table:table-cell office:value-type="string" table:style-name="ce6">
            <text:p>'0176564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7.099999999999994" table:style-name="ce6">
            <text:p>67,1</text:p>
          </table:table-cell>
          <table:table-cell office:value-type="string" table:style-name="ce6">
            <text:p>'BRGCRD51E27C469V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31.11" table:style-name="ce6">
            <text:p>631,11</text:p>
          </table:table-cell>
          <table:table-cell office:value-type="string" table:style-name="ce6">
            <text:p>'0082248015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8.09" table:style-name="ce6">
            <text:p>218,09</text:p>
          </table:table-cell>
          <table:table-cell office:value-type="string" table:style-name="ce6">
            <text:p>'ZNRMHL86D48A952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27.3499999999999" table:style-name="ce7">
            <text:p>1.227,35</text:p>
          </table:table-cell>
          <table:table-cell office:value-type="string" table:style-name="ce6">
            <text:p>'ZNRMHL86D48A952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34.21" table:style-name="ce7">
            <text:p>1.634,2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83.81" table:style-name="ce6">
            <text:p>883,8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1545.81" table:style-name="ce7">
            <text:p>141.545,81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60205.23" table:style-name="ce7">
            <text:p>60.205,23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259.43" table:style-name="ce7">
            <text:p>1.259,4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859.65" table:style-name="ce7">
            <text:p>2.859,6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76" table:style-name="ce6">
            <text:p>47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452" table:style-name="ce7">
            <text:p>5.452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250" table:style-name="ce7">
            <text:p>1.25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50" table:style-name="ce7">
            <text:p>4.65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73.79" table:style-name="ce6">
            <text:p>573,79</text:p>
          </table:table-cell>
          <table:table-cell office:value-type="string" table:style-name="ce6">
            <text:p>'009870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3" table:style-name="ce6">
            <text:p>1,3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3" table:style-name="ce6">
            <text:p>183</text:p>
          </table:table-cell>
          <table:table-cell office:value-type="string" table:style-name="ce6">
            <text:p>'FRNMRA53M12D548T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0.4" table:style-name="ce6">
            <text:p>370,4</text:p>
          </table:table-cell>
          <table:table-cell office:value-type="string" table:style-name="ce6">
            <text:p>'019528103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99.28" table:style-name="ce7">
            <text:p>4.899,28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325.11" table:style-name="ce7">
            <text:p>3.325,11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308.25" table:style-name="ce7">
            <text:p>6.308,25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13.3" table:style-name="ce6">
            <text:p>713,3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.6" table:style-name="ce6">
            <text:p>12,6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1.5" table:style-name="ce6">
            <text:p>201,5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0.68" table:style-name="ce6">
            <text:p>50,68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6.8" table:style-name="ce6">
            <text:p>326,8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7.4" table:style-name="ce6">
            <text:p>97,4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8.42" table:style-name="ce6">
            <text:p>348,42</text:p>
          </table:table-cell>
          <table:table-cell office:value-type="string" table:style-name="ce6">
            <text:p>'BLBVNN61P12A558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6" table:style-name="ce6">
            <text:p>0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2" table:style-name="ce6">
            <text:p>0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8000000000000003" table:style-name="ce6">
            <text:p>0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5000000000000004" table:style-name="ce6">
            <text:p>0,5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039.4" table:style-name="ce7">
            <text:p>7.039,40</text:p>
          </table:table-cell>
          <table:table-cell office:value-type="string" table:style-name="ce6">
            <text:p>'0362517024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9" table:style-name="ce6">
            <text:p>0,1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0000000000000007E-2" table:style-name="ce6">
            <text:p>0,0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2" table:style-name="ce6">
            <text:p>0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6" table:style-name="ce6">
            <text:p>0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1.64999999999998" table:style-name="ce6">
            <text:p>301,65</text:p>
          </table:table-cell>
          <table:table-cell office:value-type="string" table:style-name="ce6">
            <text:p>'0383194036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46" table:style-name="ce6">
            <text:p>0,4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4000000000000001" table:style-name="ce6">
            <text:p>0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4" table:style-name="ce6">
            <text:p>0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2" table:style-name="ce6">
            <text:p>0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7999999999999996" table:style-name="ce6">
            <text:p>0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1" table:style-name="ce6">
            <text:p>0,2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05.72" table:style-name="ce7">
            <text:p>1.105,7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4.01" table:style-name="ce6">
            <text:p>234,0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3.9" table:style-name="ce6">
            <text:p>483,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0.2" table:style-name="ce6">
            <text:p>410,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0.25" table:style-name="ce6">
            <text:p>370,2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00.67" table:style-name="ce7">
            <text:p>1.300,6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.43" table:style-name="ce6">
            <text:p>31,4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73" table:style-name="ce6">
            <text:p>3,7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1" table:style-name="ce6">
            <text:p>0,2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40.86" table:style-name="ce6">
            <text:p>840,8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31.21" table:style-name="ce6">
            <text:p>331,2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3.89" table:style-name="ce6">
            <text:p>113,8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376.32" table:style-name="ce7">
            <text:p>4.376,3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6.87" table:style-name="ce6">
            <text:p>356,8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7.89" table:style-name="ce6">
            <text:p>47,89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7" table:style-name="ce6">
            <text:p>0,1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239.34" table:style-name="ce7">
            <text:p>4.239,3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5" table:style-name="ce6">
            <text:p>0,0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2" table:style-name="ce6">
            <text:p>0,2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9" table:style-name="ce6">
            <text:p>0,1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94.14" table:style-name="ce7">
            <text:p>2.494,14</text:p>
          </table:table-cell>
          <table:table-cell office:value-type="string" table:style-name="ce6">
            <text:p>'0212534100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07.52" table:style-name="ce6">
            <text:p>507,52</text:p>
          </table:table-cell>
          <table:table-cell office:value-type="string" table:style-name="ce6">
            <text:p>'FRNPRI72R11D548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6356.79" table:style-name="ce7">
            <text:p>36.356,79</text:p>
          </table:table-cell>
          <table:table-cell office:value-type="string" table:style-name="ce6">
            <text:p>'0198355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83" table:style-name="ce6">
            <text:p>983</text:p>
          </table:table-cell>
          <table:table-cell office:value-type="string" table:style-name="ce6">
            <text:p>'020218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immateriali</text:p>
          </table:table-cell>
          <table:table-cell office:value-type="float" office:value="15860" table:style-name="ce7">
            <text:p>15.860,00</text:p>
          </table:table-cell>
          <table:table-cell office:value-type="string" table:style-name="ce6">
            <text:p>'0415508027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4" table:style-name="ce6">
            <text:p>244</text:p>
          </table:table-cell>
          <table:table-cell office:value-type="string" table:style-name="ce6">
            <text:p>'018593603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58.94" table:style-name="ce7">
            <text:p>1.858,9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79.7" table:style-name="ce7">
            <text:p>1.979,70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85.79" table:style-name="ce7">
            <text:p>2.185,79</text:p>
          </table:table-cell>
          <table:table-cell office:value-type="string" table:style-name="ce6">
            <text:p>'0251102016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2.96" table:style-name="ce6">
            <text:p>202,96</text:p>
          </table:table-cell>
          <table:table-cell office:value-type="string" table:style-name="ce6">
            <text:p>'0251102016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50" table:style-name="ce6">
            <text:p>950</text:p>
          </table:table-cell>
          <table:table-cell office:value-type="string" table:style-name="ce6">
            <text:p>'SVGGGS86M10C469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672.54" table:style-name="ce7">
            <text:p>30.672,5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40.31" table:style-name="ce7">
            <text:p>1.840,31</text:p>
          </table:table-cell>
          <table:table-cell office:value-type="string" table:style-name="ce6">
            <text:p>'029881012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20" table:style-name="ce7">
            <text:p>1.220,00</text:p>
          </table:table-cell>
          <table:table-cell office:value-type="string" table:style-name="ce6">
            <text:p>'0407135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54.8" table:style-name="ce7">
            <text:p>2.854,80</text:p>
          </table:table-cell>
          <table:table-cell office:value-type="string" table:style-name="ce6">
            <text:p>'0109509022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9.75" table:style-name="ce6">
            <text:p>309,75</text:p>
          </table:table-cell>
          <table:table-cell office:value-type="string" table:style-name="ce6">
            <text:p>'0128475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35" table:style-name="ce7">
            <text:p>2.135,00</text:p>
          </table:table-cell>
          <table:table-cell office:value-type="string" table:style-name="ce6">
            <text:p>'PSCGST75M08G793F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937.5" table:style-name="ce7">
            <text:p>12.937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80" table:style-name="ce6">
            <text:p>880</text:p>
          </table:table-cell>
          <table:table-cell office:value-type="string" table:style-name="ce6">
            <text:p>'PSCGST75M08G793F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6" table:style-name="ce6">
            <text:p>96</text:p>
          </table:table-cell>
          <table:table-cell office:value-type="string" table:style-name="ce6">
            <text:p>'PSCGST75M08G793F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3" table:style-name="ce6">
            <text:p>19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9.13" table:style-name="ce6">
            <text:p>379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.06" table:style-name="ce6">
            <text:p>31,06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.8" table:style-name="ce6">
            <text:p>18,8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.49" table:style-name="ce6">
            <text:p>23,49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7109.100000000006" table:style-name="ce7">
            <text:p>77.109,10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50" table:style-name="ce7">
            <text:p>3.050,00</text:p>
          </table:table-cell>
          <table:table-cell office:value-type="string" table:style-name="ce6">
            <text:p>'028558512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347.2" table:style-name="ce7">
            <text:p>14.347,20</text:p>
          </table:table-cell>
          <table:table-cell office:value-type="string" table:style-name="ce6">
            <text:p>'0024326038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392" table:style-name="ce7">
            <text:p>4.392,00</text:p>
          </table:table-cell>
          <table:table-cell office:value-type="string" table:style-name="ce6">
            <text:p>'0155320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50" table:style-name="ce7">
            <text:p>3.050,00</text:p>
          </table:table-cell>
          <table:table-cell office:value-type="string" table:style-name="ce6">
            <text:p>'0126857036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4" table:style-name="ce6">
            <text:p>244</text:p>
          </table:table-cell>
          <table:table-cell office:value-type="string" table:style-name="ce6">
            <text:p>'031827004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84.9799999999996" table:style-name="ce7">
            <text:p>4.984,98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91.26" table:style-name="ce7">
            <text:p>3.991,26</text:p>
          </table:table-cell>
          <table:table-cell office:value-type="string" table:style-name="ce6">
            <text:p>'0035318039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5.9" table:style-name="ce6">
            <text:p>415,9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49.22" table:style-name="ce6">
            <text:p>549,22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957.36" table:style-name="ce7">
            <text:p>2.957,36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431.11" table:style-name="ce7">
            <text:p>19.431,11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9.05" table:style-name="ce6">
            <text:p>419,05</text:p>
          </table:table-cell>
          <table:table-cell office:value-type="string" table:style-name="ce6">
            <text:p>'011146010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848.3" table:style-name="ce7">
            <text:p>1.848,30</text:p>
          </table:table-cell>
          <table:table-cell office:value-type="string" table:style-name="ce6">
            <text:p>'0131385038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6.75" table:style-name="ce6">
            <text:p>416,75</text:p>
          </table:table-cell>
          <table:table-cell office:value-type="string" table:style-name="ce6">
            <text:p>'0171229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47.74" table:style-name="ce6">
            <text:p>447,74</text:p>
          </table:table-cell>
          <table:table-cell office:value-type="string" table:style-name="ce6">
            <text:p>'0208243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5.76" table:style-name="ce6">
            <text:p>375,76</text:p>
          </table:table-cell>
          <table:table-cell office:value-type="string" table:style-name="ce6">
            <text:p>'0208243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68.6" table:style-name="ce6">
            <text:p>768,6</text:p>
          </table:table-cell>
          <table:table-cell office:value-type="string" table:style-name="ce6">
            <text:p>'0208243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8.68" table:style-name="ce6">
            <text:p>358,68</text:p>
          </table:table-cell>
          <table:table-cell office:value-type="string" table:style-name="ce6">
            <text:p>'0208243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58383.79" table:style-name="ce7">
            <text:p>158.383,79</text:p>
          </table:table-cell>
          <table:table-cell office:value-type="string" table:style-name="ce6">
            <text:p>'0067026120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39.98" table:style-name="ce7">
            <text:p>1.939,98</text:p>
          </table:table-cell>
          <table:table-cell office:value-type="string" table:style-name="ce6">
            <text:p>'0046398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" table:style-name="ce6">
            <text:p>0,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30" table:style-name="ce7">
            <text:p>1.830,00</text:p>
          </table:table-cell>
          <table:table-cell office:value-type="string" table:style-name="ce6">
            <text:p>'0212445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83.84" table:style-name="ce7">
            <text:p>2.283,84</text:p>
          </table:table-cell>
          <table:table-cell office:value-type="string" table:style-name="ce6">
            <text:p>'BRLMSM76C24D548F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7" table:style-name="ce6">
            <text:p>0,6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47" table:style-name="ce6">
            <text:p>5,4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4" table:style-name="ce6">
            <text:p>0,6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9" table:style-name="ce6">
            <text:p>0,0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07.8" table:style-name="ce7">
            <text:p>1.207,80</text:p>
          </table:table-cell>
          <table:table-cell office:value-type="string" table:style-name="ce6">
            <text:p>'0213303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5" table:style-name="ce6">
            <text:p>0,6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3" table:style-name="ce6">
            <text:p>0,2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61" table:style-name="ce6">
            <text:p>1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00" table:style-name="ce6">
            <text:p>5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5" table:style-name="ce6">
            <text:p>0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8000000000000003" table:style-name="ce6">
            <text:p>0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96.48" table:style-name="ce6">
            <text:p>596,48</text:p>
          </table:table-cell>
          <table:table-cell office:value-type="string" table:style-name="ce6">
            <text:p>'057543810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1" table:style-name="ce6">
            <text:p>0,3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5" table:style-name="ce6">
            <text:p>0,0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7" table:style-name="ce6">
            <text:p>0,1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2" table:style-name="ce6">
            <text:p>0,7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.25" table:style-name="ce6">
            <text:p>23,2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1" table:style-name="ce6">
            <text:p>0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52" table:style-name="ce6">
            <text:p>252</text:p>
          </table:table-cell>
          <table:table-cell office:value-type="string" table:style-name="ce6">
            <text:p>'0299995027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6" table:style-name="ce6">
            <text:p>0,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7" table:style-name="ce6">
            <text:p>0,7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3806.4" table:style-name="ce7">
            <text:p>3.806,40</text:p>
          </table:table-cell>
          <table:table-cell office:value-type="string" table:style-name="ce6">
            <text:p>'0299995027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15" table:style-name="ce6">
            <text:p>5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" table:style-name="ce6">
            <text:p>0,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7" table:style-name="ce6">
            <text:p>0,7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5" table:style-name="ce6">
            <text:p>0,3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" table:style-name="ce6">
            <text:p>1,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25.28" table:style-name="ce6">
            <text:p>825,28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0.43" table:style-name="ce6">
            <text:p>310,43</text:p>
          </table:table-cell>
          <table:table-cell office:value-type="string" table:style-name="ce6">
            <text:p>'1584456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2.8" table:style-name="ce6">
            <text:p>52,8</text:p>
          </table:table-cell>
          <table:table-cell office:value-type="string" table:style-name="ce6">
            <text:p>'0048841001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.22" table:style-name="ce6">
            <text:p>25,2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1.85" table:style-name="ce6">
            <text:p>191,85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33" table:style-name="ce6">
            <text:p>21,33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2.18" table:style-name="ce6">
            <text:p>412,1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29.3599999999999" table:style-name="ce7">
            <text:p>1.129,36</text:p>
          </table:table-cell>
          <table:table-cell office:value-type="string" table:style-name="ce6">
            <text:p>'CRLFRC69B28C980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529.5400000000009" table:style-name="ce7">
            <text:p>8.529,54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2431.05" table:style-name="ce7">
            <text:p>62.431,05</text:p>
          </table:table-cell>
          <table:table-cell office:value-type="string" table:style-name="ce6">
            <text:p>'0011339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76.45000000000005" table:style-name="ce6">
            <text:p>576,45</text:p>
          </table:table-cell>
          <table:table-cell office:value-type="string" table:style-name="ce6">
            <text:p>'039865810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77" table:style-name="ce7">
            <text:p>1.177,00</text:p>
          </table:table-cell>
          <table:table-cell office:value-type="string" table:style-name="ce6">
            <text:p>'PRNLSN70P57A965C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9890" table:style-name="ce7">
            <text:p>29.890,00</text:p>
          </table:table-cell>
          <table:table-cell office:value-type="string" table:style-name="ce6">
            <text:p>'0168374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61.28" table:style-name="ce6">
            <text:p>761,28</text:p>
          </table:table-cell>
          <table:table-cell office:value-type="string" table:style-name="ce6">
            <text:p>'0169338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45.5" table:style-name="ce6">
            <text:p>945,5</text:p>
          </table:table-cell>
          <table:table-cell office:value-type="string" table:style-name="ce6">
            <text:p>'0402659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72" table:style-name="ce7">
            <text:p>3.172,00</text:p>
          </table:table-cell>
          <table:table-cell office:value-type="string" table:style-name="ce6">
            <text:p>'0402659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70.5" table:style-name="ce7">
            <text:p>2.470,50</text:p>
          </table:table-cell>
          <table:table-cell office:value-type="string" table:style-name="ce6">
            <text:p>'0402659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03" table:style-name="ce7">
            <text:p>1.403,00</text:p>
          </table:table-cell>
          <table:table-cell office:value-type="string" table:style-name="ce6">
            <text:p>'0402659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32" table:style-name="ce6">
            <text:p>732</text:p>
          </table:table-cell>
          <table:table-cell office:value-type="string" table:style-name="ce6">
            <text:p>'0402659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" table:style-name="ce6">
            <text:p>0,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94" table:style-name="ce6">
            <text:p>3,9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47150" table:style-name="ce7">
            <text:p>47.150,00</text:p>
          </table:table-cell>
          <table:table-cell office:value-type="string" table:style-name="ce6">
            <text:p>'0415388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373" table:style-name="ce7">
            <text:p>10.373,00</text:p>
          </table:table-cell>
          <table:table-cell office:value-type="string" table:style-name="ce6">
            <text:p>'0415388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00" table:style-name="ce7">
            <text:p>2.600,00</text:p>
          </table:table-cell>
          <table:table-cell office:value-type="string" table:style-name="ce6">
            <text:p>'DSOSFN60D01D548L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20.32" table:style-name="ce7">
            <text:p>2.020,32</text:p>
          </table:table-cell>
          <table:table-cell office:value-type="string" table:style-name="ce6">
            <text:p>'0248723012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12.4" table:style-name="ce6">
            <text:p>512,4</text:p>
          </table:table-cell>
          <table:table-cell office:value-type="string" table:style-name="ce6">
            <text:p>'0113567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64" table:style-name="ce7">
            <text:p>1.464,00</text:p>
          </table:table-cell>
          <table:table-cell office:value-type="string" table:style-name="ce6">
            <text:p>'0017755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87.3" table:style-name="ce7">
            <text:p>1.787,30</text:p>
          </table:table-cell>
          <table:table-cell office:value-type="string" table:style-name="ce6">
            <text:p>'0017755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2.9" table:style-name="ce6">
            <text:p>452,9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65.39" table:style-name="ce6">
            <text:p>665,39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8.03" table:style-name="ce6">
            <text:p>78,03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8.88" table:style-name="ce6">
            <text:p>218,88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6.33" table:style-name="ce6">
            <text:p>266,33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3.02999999999997" table:style-name="ce6">
            <text:p>283,03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60.99" table:style-name="ce6">
            <text:p>360,99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50" table:style-name="ce6">
            <text:p>2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70.7" table:style-name="ce6">
            <text:p>670,7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2.88" table:style-name="ce6">
            <text:p>172,88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9.81" table:style-name="ce6">
            <text:p>189,81</text:p>
          </table:table-cell>
          <table:table-cell office:value-type="string" table:style-name="ce6">
            <text:p>'0100491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01.89" table:style-name="ce7">
            <text:p>3.501,89</text:p>
          </table:table-cell>
          <table:table-cell office:value-type="string" table:style-name="ce6">
            <text:p>'GRZGCM74H20A944X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9.71" table:style-name="ce6">
            <text:p>119,71</text:p>
          </table:table-cell>
          <table:table-cell office:value-type="string" table:style-name="ce6">
            <text:p>'0082248015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372.36" table:style-name="ce7">
            <text:p>8.372,36</text:p>
          </table:table-cell>
          <table:table-cell office:value-type="string" table:style-name="ce6">
            <text:p>'0191834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1.739999999999995" table:style-name="ce6">
            <text:p>71,74</text:p>
          </table:table-cell>
          <table:table-cell office:value-type="string" table:style-name="ce6">
            <text:p>'0156438038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379.36" table:style-name="ce7">
            <text:p>9.379,36</text:p>
          </table:table-cell>
          <table:table-cell office:value-type="string" table:style-name="ce6">
            <text:p>'DNDNCL76C14Z133Z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208.6500000000001" table:style-name="ce7">
            <text:p>1.208,6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2.04" table:style-name="ce6">
            <text:p>222,04</text:p>
          </table:table-cell>
          <table:table-cell office:value-type="string" table:style-name="ce6">
            <text:p>'ZCCLNA86B25A785J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098.78" table:style-name="ce7">
            <text:p>6.098,78</text:p>
          </table:table-cell>
          <table:table-cell office:value-type="string" table:style-name="ce6">
            <text:p>'SCHMRC73P18D548F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501.64" table:style-name="ce6">
            <text:p>501,64</text:p>
          </table:table-cell>
          <table:table-cell office:value-type="string" table:style-name="ce6">
            <text:p>'125254201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881.43" table:style-name="ce6">
            <text:p>881,43</text:p>
          </table:table-cell>
          <table:table-cell office:value-type="string" table:style-name="ce6">
            <text:p>'125254201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790" table:style-name="ce7">
            <text:p>1.790,00</text:p>
          </table:table-cell>
          <table:table-cell office:value-type="string" table:style-name="ce6">
            <text:p>'125254201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541.92999999999995" table:style-name="ce6">
            <text:p>541,93</text:p>
          </table:table-cell>
          <table:table-cell office:value-type="string" table:style-name="ce6">
            <text:p>'125254201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2.88" table:style-name="ce6">
            <text:p>142,88</text:p>
          </table:table-cell>
          <table:table-cell office:value-type="string" table:style-name="ce6">
            <text:p>'011146010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0.989999999999995" table:style-name="ce6">
            <text:p>70,99</text:p>
          </table:table-cell>
          <table:table-cell office:value-type="string" table:style-name="ce6">
            <text:p>'0111460100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90.73" table:style-name="ce6">
            <text:p>590,7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92.28" table:style-name="ce6">
            <text:p>492,28</text:p>
          </table:table-cell>
          <table:table-cell office:value-type="string" table:style-name="ce6">
            <text:p>'0118733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6.64" table:style-name="ce6">
            <text:p>426,64</text:p>
          </table:table-cell>
          <table:table-cell office:value-type="string" table:style-name="ce6">
            <text:p>'0118733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914.39" table:style-name="ce6">
            <text:p>914,39</text:p>
          </table:table-cell>
          <table:table-cell office:value-type="string" table:style-name="ce6">
            <text:p>'0212731120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67" table:style-name="ce6">
            <text:p>1,6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1" table:style-name="ce6">
            <text:p>0,2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85" table:style-name="ce6">
            <text:p>2,8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1" table:style-name="ce6">
            <text:p>0,2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8" table:style-name="ce6">
            <text:p>0,3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7" table:style-name="ce6">
            <text:p>0,3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44" table:style-name="ce6">
            <text:p>1,4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4" table:style-name="ce6">
            <text:p>0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97" table:style-name="ce6">
            <text:p>10,9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3" table:style-name="ce6">
            <text:p>0,0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.899999999999999" table:style-name="ce6">
            <text:p>16,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68" table:style-name="ce6">
            <text:p>1,6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.75" table:style-name="ce6">
            <text:p>13,7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.06" table:style-name="ce6">
            <text:p>9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499999999999999" table:style-name="ce6">
            <text:p>1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92" table:style-name="ce6">
            <text:p>0,9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10.78" table:style-name="ce7">
            <text:p>1.110,78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91.85" table:style-name="ce7">
            <text:p>2.291,8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9.03" table:style-name="ce6">
            <text:p>399,0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36.53" table:style-name="ce6">
            <text:p>836,5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32.21" table:style-name="ce6">
            <text:p>732,21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9" table:style-name="ce6">
            <text:p>1,3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48" table:style-name="ce6">
            <text:p>0,4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43.78" table:style-name="ce7">
            <text:p>1.943,7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65.0999999999999" table:style-name="ce7">
            <text:p>1.065,1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764" table:style-name="ce7">
            <text:p>1.76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500.71" table:style-name="ce7">
            <text:p>4.500,7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94" table:style-name="ce7">
            <text:p>2.49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385.6" table:style-name="ce7">
            <text:p>3.385,6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52.3699999999999" table:style-name="ce7">
            <text:p>1.052,3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950" table:style-name="ce6">
            <text:p>9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360.5" table:style-name="ce7">
            <text:p>3.360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922.02" table:style-name="ce7">
            <text:p>3.922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34.58" table:style-name="ce7">
            <text:p>1.434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310.59" table:style-name="ce7">
            <text:p>4.310,5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947" table:style-name="ce6">
            <text:p>94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950" table:style-name="ce7">
            <text:p>4.95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6" table:style-name="ce6">
            <text:p>24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940.03" table:style-name="ce6">
            <text:p>940,0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08.4" table:style-name="ce6">
            <text:p>808,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76" table:style-name="ce6">
            <text:p>1,7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399999999999999" table:style-name="ce6">
            <text:p>1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9" table:style-name="ce6">
            <text:p>0,3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954" table:style-name="ce7">
            <text:p>6.954,00</text:p>
          </table:table-cell>
          <table:table-cell office:value-type="string" table:style-name="ce6">
            <text:p>'0201906036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53.8" table:style-name="ce6">
            <text:p>353,8</text:p>
          </table:table-cell>
          <table:table-cell office:value-type="string" table:style-name="ce6">
            <text:p>'0152024029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15.9" table:style-name="ce7">
            <text:p>3.815,9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000" table:style-name="ce7">
            <text:p>2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55.5" table:style-name="ce6">
            <text:p>555,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8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794" table:style-name="ce7">
            <text:p>2.79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45.6" table:style-name="ce7">
            <text:p>1.645,6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3.77000000000001" table:style-name="ce6">
            <text:p>163,7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560" table:style-name="ce7">
            <text:p>4.56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400" table:style-name="ce7">
            <text:p>4.4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00.6" table:style-name="ce7">
            <text:p>4.000,6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00.61" table:style-name="ce7">
            <text:p>4.000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365" table:style-name="ce7">
            <text:p>4.365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560" table:style-name="ce7">
            <text:p>4.56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200" table:style-name="ce7">
            <text:p>2.2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300" table:style-name="ce7">
            <text:p>3.3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14.58" table:style-name="ce7">
            <text:p>2.914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17.54000000000002" table:style-name="ce6">
            <text:p>317,54</text:p>
          </table:table-cell>
          <table:table-cell office:value-type="string" table:style-name="ce6">
            <text:p>'004662003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5" table:style-name="ce6">
            <text:p>0,3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82.77" table:style-name="ce7">
            <text:p>1.982,7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04.45" table:style-name="ce6">
            <text:p>404,4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60.23" table:style-name="ce7">
            <text:p>2.160,2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67.4" table:style-name="ce7">
            <text:p>3.467,40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43.26" table:style-name="ce6">
            <text:p>743,2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891.66" table:style-name="ce7">
            <text:p>7.891,6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47.47" table:style-name="ce7">
            <text:p>3.447,4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8.73" table:style-name="ce6">
            <text:p>268,73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2.16000000000003" table:style-name="ce6">
            <text:p>282,16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6553.19" table:style-name="ce7">
            <text:p>6.553,19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66.5" table:style-name="ce7">
            <text:p>3.866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0.56" table:style-name="ce6">
            <text:p>290,5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6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80" table:style-name="ce7">
            <text:p>1.9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451.8" table:style-name="ce7">
            <text:p>3.451,8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575" table:style-name="ce7">
            <text:p>3.575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674.38" table:style-name="ce7">
            <text:p>3.674,3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921.55" table:style-name="ce7">
            <text:p>4.921,5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1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97.31" table:style-name="ce7">
            <text:p>2.497,3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666.2" table:style-name="ce6">
            <text:p>666,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100" table:style-name="ce7">
            <text:p>1.1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81.2" table:style-name="ce7">
            <text:p>1.881,2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016.66" table:style-name="ce7">
            <text:p>2.016,6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683" table:style-name="ce7">
            <text:p>3.683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45" table:style-name="ce7">
            <text:p>1.945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30" table:style-name="ce7">
            <text:p>1.83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20" table:style-name="ce7">
            <text:p>2.42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173.06" table:style-name="ce7">
            <text:p>1.173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700" table:style-name="ce7">
            <text:p>3.7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8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78.32" table:style-name="ce7">
            <text:p>2.978,3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757.28" table:style-name="ce6">
            <text:p>757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500" table:style-name="ce7">
            <text:p>3.5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1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301" table:style-name="ce7">
            <text:p>4.301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89" table:style-name="ce6">
            <text:p>88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42" table:style-name="ce7">
            <text:p>2.942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060.3" table:style-name="ce7">
            <text:p>3.060,3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33.97" table:style-name="ce7">
            <text:p>1.433,9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585.61" table:style-name="ce7">
            <text:p>3.585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168.3999999999996" table:style-name="ce7">
            <text:p>4.168,4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70" table:style-name="ce7">
            <text:p>2.97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56" table:style-name="ce7">
            <text:p>4.056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960.5" table:style-name="ce7">
            <text:p>4.960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20" table:style-name="ce7">
            <text:p>4.62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86" table:style-name="ce7">
            <text:p>3.886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8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584" table:style-name="ce7">
            <text:p>1.58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835.53" table:style-name="ce7">
            <text:p>2.835,5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150.0999999999999" table:style-name="ce7">
            <text:p>1.150,1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72.26" table:style-name="ce6">
            <text:p>872,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703" table:style-name="ce7">
            <text:p>1.703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377.12" table:style-name="ce7">
            <text:p>4.377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6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712.08" table:style-name="ce6">
            <text:p>712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756" table:style-name="ce7">
            <text:p>2.756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69.75" table:style-name="ce7">
            <text:p>4.069,7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100" table:style-name="ce7">
            <text:p>1.1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840" table:style-name="ce7">
            <text:p>4.84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6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479" table:style-name="ce7">
            <text:p>3.479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86" table:style-name="ce7">
            <text:p>2.486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50" table:style-name="ce6">
            <text:p>2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4685.11" table:style-name="ce7">
            <text:p>14.685,11</text:p>
          </table:table-cell>
          <table:table-cell office:value-type="string" table:style-name="ce6">
            <text:p>'0011339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768.63" table:style-name="ce7">
            <text:p>3.768,6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44.48" table:style-name="ce7">
            <text:p>1.944,4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865.97" table:style-name="ce7">
            <text:p>2.865,9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834.9399999999996" table:style-name="ce7">
            <text:p>4.834,9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90" table:style-name="ce6">
            <text:p>89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100" table:style-name="ce7">
            <text:p>3.1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86.47" table:style-name="ce7">
            <text:p>1.986,4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51.9" table:style-name="ce7">
            <text:p>2.451,9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35.16999999999999" table:style-name="ce6">
            <text:p>135,1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560" table:style-name="ce7">
            <text:p>4.56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46" table:style-name="ce7">
            <text:p>2.446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180" table:style-name="ce7">
            <text:p>4.1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35.86" table:style-name="ce6">
            <text:p>435,8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20.28" table:style-name="ce7">
            <text:p>1.920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390.63" table:style-name="ce7">
            <text:p>2.390,6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80" table:style-name="ce7">
            <text:p>1.9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7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7" table:style-name="ce6">
            <text:p>10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973.3" table:style-name="ce7">
            <text:p>2.973,3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630" table:style-name="ce7">
            <text:p>3.63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50" table:style-name="ce7">
            <text:p>1.65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292" table:style-name="ce7">
            <text:p>3.292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80" table:style-name="ce7">
            <text:p>3.8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04" table:style-name="ce7">
            <text:p>4.60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62.91" table:style-name="ce7">
            <text:p>1.662,9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255" table:style-name="ce7">
            <text:p>1.255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80" table:style-name="ce7">
            <text:p>1.9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61.08" table:style-name="ce7">
            <text:p>4.061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56.2700000000004" table:style-name="ce7">
            <text:p>4.656,2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04.11" table:style-name="ce7">
            <text:p>1.804,1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158.7" table:style-name="ce7">
            <text:p>4.158,7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701.57" table:style-name="ce7">
            <text:p>3.701,5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554" table:style-name="ce7">
            <text:p>3.55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000" table:style-name="ce7">
            <text:p>3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688.28" table:style-name="ce7">
            <text:p>2.688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826.95" table:style-name="ce7">
            <text:p>3.826,9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94.7" table:style-name="ce7">
            <text:p>1.994,7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5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500" table:style-name="ce7">
            <text:p>2.5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263.04" table:style-name="ce7">
            <text:p>2.263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500" table:style-name="ce7">
            <text:p>2.5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73" table:style-name="ce6">
            <text:p>27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542" table:style-name="ce7">
            <text:p>1.542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980" table:style-name="ce7">
            <text:p>1.98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784" table:style-name="ce7">
            <text:p>3.78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75.58" table:style-name="ce6">
            <text:p>875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797.85" table:style-name="ce7">
            <text:p>3.797,8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6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48.53" table:style-name="ce7">
            <text:p>1.648,5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281.4" table:style-name="ce7">
            <text:p>2.281,4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169.63" table:style-name="ce7">
            <text:p>2.169,6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10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414.9899999999998" table:style-name="ce7">
            <text:p>2.414,9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37" table:style-name="ce7">
            <text:p>1.037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724" table:style-name="ce7">
            <text:p>1.724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15.96" table:style-name="ce6">
            <text:p>215,9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72" table:style-name="ce6">
            <text:p>3,72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363.17" table:style-name="ce7">
            <text:p>1.363,17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46.4" table:style-name="ce6">
            <text:p>146,4</text:p>
          </table:table-cell>
          <table:table-cell office:value-type="string" table:style-name="ce6">
            <text:p>'ZCCLNA86B25A785J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44" table:style-name="ce6">
            <text:p>244</text:p>
          </table:table-cell>
          <table:table-cell office:value-type="string" table:style-name="ce6">
            <text:p>'VCCFDN55B12I209W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653.84" table:style-name="ce7">
            <text:p>12.653,84</text:p>
          </table:table-cell>
          <table:table-cell office:value-type="string" table:style-name="ce6">
            <text:p>'046074302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7" table:style-name="ce6">
            <text:p>0,3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41.8" table:style-name="ce6">
            <text:p>841,8</text:p>
          </table:table-cell>
          <table:table-cell office:value-type="string" table:style-name="ce6">
            <text:p>'001549503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81" table:style-name="ce7">
            <text:p>1.281,00</text:p>
          </table:table-cell>
          <table:table-cell office:value-type="string" table:style-name="ce6">
            <text:p>'001549503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46.6" table:style-name="ce6">
            <text:p>646,6</text:p>
          </table:table-cell>
          <table:table-cell office:value-type="string" table:style-name="ce6">
            <text:p>'001549503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7" table:style-name="ce6">
            <text:p>97</text:p>
          </table:table-cell>
          <table:table-cell office:value-type="string" table:style-name="ce6">
            <text:p>'0355714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770" table:style-name="ce7">
            <text:p>2.770,00</text:p>
          </table:table-cell>
          <table:table-cell office:value-type="string" table:style-name="ce6">
            <text:p>'0355714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458.74" table:style-name="ce7">
            <text:p>28.458,74</text:p>
          </table:table-cell>
          <table:table-cell office:value-type="string" table:style-name="ce6">
            <text:p>'0369974120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00.5" table:style-name="ce7">
            <text:p>4.600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90.25" table:style-name="ce6">
            <text:p>590,2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615.1499999999996" table:style-name="ce7">
            <text:p>4.615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90" table:style-name="ce7">
            <text:p>4.29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357" table:style-name="ce7">
            <text:p>1.357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049.78" table:style-name="ce7">
            <text:p>4.049,7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138.2" table:style-name="ce7">
            <text:p>4.138,2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8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638.61" table:style-name="ce7">
            <text:p>1.638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078.7800000000002" table:style-name="ce7">
            <text:p>2.078,7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4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670" table:style-name="ce7">
            <text:p>2.67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7" table:style-name="ce6">
            <text:p>42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53" table:style-name="ce6">
            <text:p>1,5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85" table:style-name="ce6">
            <text:p>0,8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.92" table:style-name="ce6">
            <text:p>4,9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24" table:style-name="ce6">
            <text:p>1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200000000000001" table:style-name="ce6">
            <text:p>1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26" table:style-name="ce6">
            <text:p>1,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3" table:style-name="ce6">
            <text:p>1,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63" table:style-name="ce6">
            <text:p>2,6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5.79" table:style-name="ce6">
            <text:p>25,7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1.89" table:style-name="ce6">
            <text:p>41,8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7999999999999996" table:style-name="ce6">
            <text:p>0,5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15" table:style-name="ce6">
            <text:p>3,1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730" table:style-name="ce7">
            <text:p>4.73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76.45000000000005" table:style-name="ce6">
            <text:p>576,45</text:p>
          </table:table-cell>
          <table:table-cell office:value-type="string" table:style-name="ce6">
            <text:p>'039865810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46" table:style-name="ce6">
            <text:p>1,4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78" table:style-name="ce6">
            <text:p>3,7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29" table:style-name="ce6">
            <text:p>2,2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299999999999999" table:style-name="ce6">
            <text:p>1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74" table:style-name="ce6">
            <text:p>1,7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2" table:style-name="ce6">
            <text:p>0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8" table:style-name="ce6">
            <text:p>0,1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8" table:style-name="ce6">
            <text:p>0,7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2" table:style-name="ce6">
            <text:p>0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09" table:style-name="ce6">
            <text:p>7,0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1" table:style-name="ce6">
            <text:p>0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8" table:style-name="ce6">
            <text:p>0,3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2" table:style-name="ce6">
            <text:p>0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6" table:style-name="ce6">
            <text:p>0,6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" table:style-name="ce6">
            <text:p>0,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87" table:style-name="ce6">
            <text:p>2,8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49" table:style-name="ce6">
            <text:p>5,4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3.55" table:style-name="ce6">
            <text:p>103,55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2.04" table:style-name="ce6">
            <text:p>232,04</text:p>
          </table:table-cell>
          <table:table-cell office:value-type="string" table:style-name="ce6">
            <text:p>'1288342015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7" table:style-name="ce6">
            <text:p>0,3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9" table:style-name="ce6">
            <text:p>0,0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4" table:style-name="ce6">
            <text:p>0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7" table:style-name="ce6">
            <text:p>0,2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8000000000000003" table:style-name="ce6">
            <text:p>0,2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66" table:style-name="ce6">
            <text:p>0,6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22" table:style-name="ce6">
            <text:p>1,2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39" table:style-name="ce6">
            <text:p>2,3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003.2" table:style-name="ce7">
            <text:p>8.003,20</text:p>
          </table:table-cell>
          <table:table-cell office:value-type="string" table:style-name="ce6">
            <text:p>'1336576015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0.99" table:style-name="ce6">
            <text:p>120,9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56.94" table:style-name="ce6">
            <text:p>156,94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2.26" table:style-name="ce6">
            <text:p>32,26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67.18" table:style-name="ce6">
            <text:p>267,18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79.07" table:style-name="ce6">
            <text:p>679,07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8.42" table:style-name="ce6">
            <text:p>118,4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4.1" table:style-name="ce6">
            <text:p>184,1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27.5899999999999" table:style-name="ce7">
            <text:p>1.227,59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.72" table:style-name="ce6">
            <text:p>48,72</text:p>
          </table:table-cell>
          <table:table-cell office:value-type="string" table:style-name="ce6">
            <text:p>'0381903120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Interessi passivi</text:p>
          </table:table-cell>
          <table:table-cell office:value-type="float" office:value="66208.479999999996" table:style-name="ce7">
            <text:p>66.208,48</text:p>
          </table:table-cell>
          <table:table-cell office:value-type="string" table:style-name="ce6">
            <text:p>'07756511007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Interessi passivi</text:p>
          </table:table-cell>
          <table:table-cell office:value-type="float" office:value="20341.34" table:style-name="ce7">
            <text:p>20.341,34</text:p>
          </table:table-cell>
          <table:table-cell office:value-type="string" table:style-name="ce6">
            <text:p>'0076330048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848.12" table:style-name="ce7">
            <text:p>1.848,12</text:p>
          </table:table-cell>
          <table:table-cell office:value-type="string" table:style-name="ce6">
            <text:p>'019521502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623.54999999999995" table:style-name="ce6">
            <text:p>623,55</text:p>
          </table:table-cell>
          <table:table-cell office:value-type="string" table:style-name="ce6">
            <text:p>'019804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28.19" table:style-name="ce6">
            <text:p>328,19</text:p>
          </table:table-cell>
          <table:table-cell office:value-type="string" table:style-name="ce6">
            <text:p>'019804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393.82" table:style-name="ce6">
            <text:p>393,82</text:p>
          </table:table-cell>
          <table:table-cell office:value-type="string" table:style-name="ce6">
            <text:p>'019804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6.64" table:style-name="ce6">
            <text:p>426,64</text:p>
          </table:table-cell>
          <table:table-cell office:value-type="string" table:style-name="ce6">
            <text:p>'019804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00" table:style-name="ce7">
            <text:p>3.000,00</text:p>
          </table:table-cell>
          <table:table-cell office:value-type="string" table:style-name="ce6">
            <text:p>'0198041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19500" table:style-name="ce7">
            <text:p>19.500,00</text:p>
          </table:table-cell>
          <table:table-cell office:value-type="string" table:style-name="ce6">
            <text:p>'1127497015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ltre spese correnti</text:p>
          </table:table-cell>
          <table:table-cell office:value-type="float" office:value="380" table:style-name="ce6">
            <text:p>380</text:p>
          </table:table-cell>
          <table:table-cell office:value-type="string" table:style-name="ce6">
            <text:p>'11274970158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8170.64" table:style-name="ce7">
            <text:p>8.170,64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.48" table:style-name="ce6">
            <text:p>22,48</text:p>
          </table:table-cell>
          <table:table-cell office:value-type="string" table:style-name="ce6">
            <text:p>'0251102016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9598.36" table:style-name="ce7">
            <text:p>49.598,36</text:p>
          </table:table-cell>
          <table:table-cell office:value-type="string" table:style-name="ce6">
            <text:p>'01765640386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50" table:style-name="ce6">
            <text:p>950</text:p>
          </table:table-cell>
          <table:table-cell office:value-type="string" table:style-name="ce6">
            <text:p>'SVGGGS86M10C469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440.8" table:style-name="ce7">
            <text:p>4.440,8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" table:style-name="ce6">
            <text:p>0,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36" table:style-name="ce6">
            <text:p>5,3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3798" table:style-name="ce7">
            <text:p>43.798,00</text:p>
          </table:table-cell>
          <table:table-cell office:value-type="string" table:style-name="ce6">
            <text:p>'0280861027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000" table:style-name="ce7">
            <text:p>5.0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1" table:style-name="ce6">
            <text:p>1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61088.59" table:style-name="ce7">
            <text:p>61.088,59</text:p>
          </table:table-cell>
          <table:table-cell office:value-type="string" table:style-name="ce6">
            <text:p>'0078897073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2100" table:style-name="ce7">
            <text:p>2.100,0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3" table:style-name="ce6">
            <text:p>0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800" table:style-name="ce7">
            <text:p>10.800,00</text:p>
          </table:table-cell>
          <table:table-cell office:value-type="string" table:style-name="ce6">
            <text:p>'BRFLGU37B06C469N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4000000000000001" table:style-name="ce6">
            <text:p>0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01" table:style-name="ce6">
            <text:p>11,0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2.7" table:style-name="ce6">
            <text:p>42,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3" table:style-name="ce6">
            <text:p>0,0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672.54" table:style-name="ce7">
            <text:p>30.672,5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.66" table:style-name="ce6">
            <text:p>10,6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9" table:style-name="ce6">
            <text:p>0,5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.2100000000000009" table:style-name="ce6">
            <text:p>8,2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8" table:style-name="ce6">
            <text:p>0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58.94" table:style-name="ce7">
            <text:p>1.858,94</text:p>
          </table:table-cell>
          <table:table-cell office:value-type="string" table:style-name="ce6">
            <text:p>'0377249037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81" table:style-name="ce6">
            <text:p>1,8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826.6400000000003" table:style-name="ce7">
            <text:p>4.826,64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00.06" table:style-name="ce7">
            <text:p>1.900,06</text:p>
          </table:table-cell>
          <table:table-cell office:value-type="string" table:style-name="ce6">
            <text:p>'00464110352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93" table:style-name="ce7">
            <text:p>1.993,00</text:p>
          </table:table-cell>
          <table:table-cell office:value-type="string" table:style-name="ce6">
            <text:p>'0212534100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0.56" table:style-name="ce6">
            <text:p>20,56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5.510000000000005" table:style-name="ce6">
            <text:p>65,51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1.34" table:style-name="ce6">
            <text:p>21,34</text:p>
          </table:table-cell>
          <table:table-cell office:value-type="string" table:style-name="ce6">
            <text:p>'0141404038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07.8" table:style-name="ce7">
            <text:p>1.207,80</text:p>
          </table:table-cell>
          <table:table-cell office:value-type="string" table:style-name="ce6">
            <text:p>'0213303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21.12" table:style-name="ce7">
            <text:p>1.921,12</text:p>
          </table:table-cell>
          <table:table-cell office:value-type="string" table:style-name="ce6">
            <text:p>'0532957096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2344.39" table:style-name="ce7">
            <text:p>2.344,39</text:p>
          </table:table-cell>
          <table:table-cell office:value-type="string" table:style-name="ce6">
            <text:p>'0202094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787.3" table:style-name="ce7">
            <text:p>1.787,30</text:p>
          </table:table-cell>
          <table:table-cell office:value-type="string" table:style-name="ce6">
            <text:p>'0017755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29.87" table:style-name="ce6">
            <text:p>229,87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3.56" table:style-name="ce6">
            <text:p>303,56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634.53" table:style-name="ce7">
            <text:p>1.634,53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053.4" table:style-name="ce7">
            <text:p>6.053,40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686.17" table:style-name="ce7">
            <text:p>4.686,17</text:p>
          </table:table-cell>
          <table:table-cell office:value-type="string" table:style-name="ce6">
            <text:p>'01467410385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920.22" table:style-name="ce7">
            <text:p>10.920,22</text:p>
          </table:table-cell>
          <table:table-cell office:value-type="string" table:style-name="ce6">
            <text:p>'021348902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54" table:style-name="ce6">
            <text:p>3,5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57" table:style-name="ce6">
            <text:p>2,5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3" table:style-name="ce6">
            <text:p>23</text:p>
          </table:table-cell>
          <table:table-cell office:value-type="string" table:style-name="ce6">
            <text:p>'0181263022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9" table:style-name="ce6">
            <text:p>0,0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2" table:style-name="ce6">
            <text:p>0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91.63" table:style-name="ce6">
            <text:p>91,6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890.89" table:style-name="ce7">
            <text:p>2.890,89</text:p>
          </table:table-cell>
          <table:table-cell office:value-type="string" table:style-name="ce6">
            <text:p>'ZNRMHL86D48A952O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.13" table:style-name="ce6">
            <text:p>6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552.05999999999995" table:style-name="ce6">
            <text:p>552,06</text:p>
          </table:table-cell>
          <table:table-cell office:value-type="string" table:style-name="ce6">
            <text:p>'0258470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834.09" table:style-name="ce7">
            <text:p>1.834,09</text:p>
          </table:table-cell>
          <table:table-cell office:value-type="string" table:style-name="ce6">
            <text:p>'0258470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107473.46" table:style-name="ce7">
            <text:p>107.473,46</text:p>
          </table:table-cell>
          <table:table-cell office:value-type="string" table:style-name="ce6">
            <text:p>'0258470120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2.44" table:style-name="ce6">
            <text:p>72,44</text:p>
          </table:table-cell>
          <table:table-cell office:value-type="string" table:style-name="ce6">
            <text:p>'02040540383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50" table:style-name="ce6">
            <text:p>450</text:p>
          </table:table-cell>
          <table:table-cell office:value-type="string" table:style-name="ce6">
            <text:p>'BDNFNC84B03I462E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4.68" table:style-name="ce6">
            <text:p>34,68</text:p>
          </table:table-cell>
          <table:table-cell office:value-type="string" table:style-name="ce6">
            <text:p>'0972249096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12.6000000000004" table:style-name="ce7">
            <text:p>4.212,60</text:p>
          </table:table-cell>
          <table:table-cell office:value-type="string" table:style-name="ce6">
            <text:p>'0029711038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7880.51" table:style-name="ce7">
            <text:p>7.880,51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0614.81" table:style-name="ce7">
            <text:p>10.614,81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1802.96" table:style-name="ce7">
            <text:p>1.802,96</text:p>
          </table:table-cell>
          <table:table-cell office:value-type="string" table:style-name="ce6">
            <text:p>'0015213038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2937.5" table:style-name="ce7">
            <text:p>12.937,50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2" table:style-name="ce6">
            <text:p>0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6" table:style-name="ce6">
            <text:p>1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55000000000000004" table:style-name="ce6">
            <text:p>0,5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06" table:style-name="ce6">
            <text:p>11,0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.82" table:style-name="ce6">
            <text:p>6,8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6" table:style-name="ce6">
            <text:p>1,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.23" table:style-name="ce6">
            <text:p>8,2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93" table:style-name="ce6">
            <text:p>19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79.14" table:style-name="ce6">
            <text:p>379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Altre spese in conto capitale</text:p>
          </table:table-cell>
          <table:table-cell office:value-type="float" office:value="1220" table:style-name="ce7">
            <text:p>1.220,00</text:p>
          </table:table-cell>
          <table:table-cell office:value-type="string" table:style-name="ce6">
            <text:p>'04376930964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426.64" table:style-name="ce6">
            <text:p>426,6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Contributi in conto esercizio</text:p>
          </table:table-cell>
          <table:table-cell office:value-type="float" office:value="590.73" table:style-name="ce6">
            <text:p>590,7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69.72" table:style-name="ce6">
            <text:p>69,7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000" table:style-name="ce7">
            <text:p>1.000,00</text:p>
          </table:table-cell>
          <table:table-cell office:value-type="string" table:style-name="ce6">
            <text:p>'0171298038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000" table:style-name="ce7">
            <text:p>3.000,00</text:p>
          </table:table-cell>
          <table:table-cell office:value-type="string" table:style-name="ce6">
            <text:p>'01712980380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936.66" table:style-name="ce7">
            <text:p>3.936,66</text:p>
          </table:table-cell>
          <table:table-cell office:value-type="string" table:style-name="ce6">
            <text:p>'00353180391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5" table:style-name="ce6">
            <text:p>1,0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7.0000000000000007E-2" table:style-name="ce6">
            <text:p>0,0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in conto capitale</text:p>
          </table:table-cell>
          <table:table-cell office:value-type="string" table:style-name="ce6">
            <text:p>Investimenti in beni materiali</text:p>
          </table:table-cell>
          <table:table-cell office:value-type="float" office:value="81837.600000000006" table:style-name="ce7">
            <text:p>81.837,60</text:p>
          </table:table-cell>
          <table:table-cell office:value-type="string" table:style-name="ce6">
            <text:p>'03674811009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8" table:style-name="ce6">
            <text:p>0,1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3" table:style-name="ce6">
            <text:p>0,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2" table:style-name="ce6">
            <text:p>0,0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75" table:style-name="ce6">
            <text:p>1,7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399999999999999" table:style-name="ce6">
            <text:p>1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4" table:style-name="ce6">
            <text:p>0,0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3" table:style-name="ce6">
            <text:p>0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1000000000000001" table:style-name="ce6">
            <text:p>1,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05" table:style-name="ce6">
            <text:p>1,0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47" table:style-name="ce6">
            <text:p>0,4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88" table:style-name="ce6">
            <text:p>3,8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4" table:style-name="ce6">
            <text:p>1,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3" table:style-name="ce6">
            <text:p>0,1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4000000000000001" table:style-name="ce6">
            <text:p>0,1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9" table:style-name="ce6">
            <text:p>0,09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12" table:style-name="ce6">
            <text:p>0,12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24" table:style-name="ce6">
            <text:p>0,24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26" table:style-name="ce6">
            <text:p>3,2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1.08" table:style-name="ce6">
            <text:p>11,0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1.93" table:style-name="ce6">
            <text:p>1,93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3.56" table:style-name="ce6">
            <text:p>33,5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2.6" table:style-name="ce6">
            <text:p>2,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5.1100000000000003" table:style-name="ce6">
            <text:p>5,1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97" table:style-name="ce6">
            <text:p>0,97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8.61" table:style-name="ce6">
            <text:p>8,61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3.6" table:style-name="ce6">
            <text:p>3,6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75" table:style-name="ce6">
            <text:p>0,7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4.9800000000000004" table:style-name="ce6">
            <text:p>4,98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6">
            <text:p>Uscite correnti</text:p>
          </table:table-cell>
          <table:table-cell office:value-type="string" table:style-name="ce6">
            <text:p>Acquisto di beni e servizi</text:p>
          </table:table-cell>
          <table:table-cell office:value-type="float" office:value="0.05" table:style-name="ce6">
            <text:p>0,05</text:p>
          </table:table-cell>
          <table:table-cell office:value-type="string" table:style-name="ce6">
            <text:p>'OMISSIS'</text:p>
          </table:table-cell>
          <table:table-cell table:number-columns-repeated="16378"/>
        </table:table-row>
        <table:table-row table:number-rows-repeated="104732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ime-style style:name="N36">
      <number:hours number:style="long"/>
      <number:text>:</number:text>
      <number:minutes number:style="long"/>
      <number:text>:</number:text>
      <number:seconds number:style="long"/>
    </number:time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426</meta:generator>
    <meta:initial-creator>Simona Cardi</meta:initial-creator>
    <dc:creator>Simona Cardi</dc:creator>
    <meta:creation-date>2026-01-13T06:56:48Z</meta:creation-date>
    <dc:date>2026-01-22T08:14:19Z</dc:date>
  </office:meta>
</office:document-meta>
</file>