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Arial" style:font-name-asian="Arial" style:font-name-complex="Arial" fo:font-size="6pt" style:font-size-asian="6pt" style:font-size-complex="6pt"/>
    </style:style>
    <style:style style:name="ce2" style:family="table-cell" style:parent-style-name="Default" style:data-style-name="N0">
      <style:table-cell-properties fo:border="thin solid #FFFFFF" style:vertical-align="automatic" style:repeat-content="false"/>
      <style:paragraph-properties fo:text-align="end" fo:margin-right="0cm"/>
      <style:text-properties fo:color="#305E9A" style:font-name="Arial" style:font-name-asian="Arial" style:font-name-complex="Arial" fo:font-weight="bold" style:font-weight-asian="bold" style:font-weight-complex="bold"/>
    </style:style>
    <style:style style:name="ce3" style:family="table-cell" style:parent-style-name="Default" style:data-style-name="N26">
      <style:table-cell-properties fo:border="thin solid #FFFFFF" style:vertical-align="automatic" style:repeat-content="false"/>
      <style:paragraph-properties fo:text-align="start" fo:margin-left="0cm"/>
      <style:text-properties fo:color="#305E9A" style:font-name="Arial" style:font-name-asian="Arial" style:font-name-complex="Arial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FFFFFF" style:vertical-align="automatic" fo:background-color="#305E9A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305E9A"/>
      <style:text-properties style:font-name="Arial" style:font-name-asian="Arial" style:font-name-complex="Arial"/>
    </style:style>
    <style:style style:name="ce6" style:family="table-cell" style:parent-style-name="Default" style:data-style-name="N4">
      <style:table-cell-properties fo:border="thin solid #305E9A"/>
      <style:text-properties style:font-name="Arial" style:font-name-asian="Arial" style:font-name-complex="Arial"/>
    </style:style>
    <style:style style:name="co1" style:family="table-column">
      <style:table-column-properties fo:break-before="auto" style:column-width="1.666875cm" style:use-optimal-column-width="true"/>
    </style:style>
    <style:style style:name="co2" style:family="table-column">
      <style:table-column-properties fo:break-before="auto" style:column-width="2.38125cm" style:use-optimal-column-width="true"/>
    </style:style>
    <style:style style:name="co3" style:family="table-column">
      <style:table-column-properties fo:break-before="auto" style:column-width="4.23333333333333cm" style:use-optimal-column-width="true"/>
    </style:style>
    <style:style style:name="co4" style:family="table-column">
      <style:table-column-properties fo:break-before="auto" style:column-width="5.55625cm" style:use-optimal-column-width="true"/>
    </style:style>
    <style:style style:name="co5" style:family="table-column">
      <style:table-column-properties fo:break-before="auto" style:column-width="2.09020833333333cm" style:use-optimal-column-width="true"/>
    </style:style>
    <style:style style:name="co6" style:family="table-column">
      <style:table-column-properties fo:break-before="auto" style:column-width="5.92666666666667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8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ndati_(2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style-name="ce2">
            <text:p>Mandati</text:p>
          </table:table-cell>
          <table:table-cell office:value-type="string" table:style-name="ce2">
            <text:p>13-04-2026 -</text:p>
          </table:table-cell>
          <table:table-cell office:value-type="time" office:time-value="PT9H21M14S" table:style-name="ce3">
            <text:p>09:21:14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anno</text:p>
          </table:table-cell>
          <table:table-cell office:value-type="string" table:style-name="ce4">
            <text:p>trimestre</text:p>
          </table:table-cell>
          <table:table-cell office:value-type="string" table:style-name="ce4">
            <text:p>categoria di spesa</text:p>
          </table:table-cell>
          <table:table-cell office:value-type="string" table:style-name="ce4">
            <text:p>tipologia di spesa</text:p>
          </table:table-cell>
          <table:table-cell office:value-type="string" table:style-name="ce4">
            <text:p>importo</text:p>
          </table:table-cell>
          <table:table-cell office:value-type="string" table:style-name="ce4">
            <text:p>beneficiario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89.14" table:style-name="ce6">
            <text:p>1.789,1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571.27" table:style-name="ce6">
            <text:p>3.571,2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01.29" table:style-name="ce5">
            <text:p>401,2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78.89" table:style-name="ce5">
            <text:p>878,8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06.34" table:style-name="ce5">
            <text:p>706,3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81.46" table:style-name="ce5">
            <text:p>781,4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9.24" table:style-name="ce5">
            <text:p>29,2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1.05" table:style-name="ce5">
            <text:p>121,0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42.04" table:style-name="ce5">
            <text:p>242,0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1.76" table:style-name="ce5">
            <text:p>121,7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93.6" table:style-name="ce5">
            <text:p>993,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270" table:style-name="ce6">
            <text:p>4.27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.16" table:style-name="ce5">
            <text:p>11,16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4.3" table:style-name="ce5">
            <text:p>164,3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9.58" table:style-name="ce5">
            <text:p>229,58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996.58" table:style-name="ce6">
            <text:p>14.996,5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491.2800000000002" table:style-name="ce6">
            <text:p>2.491,2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900.14" table:style-name="ce6">
            <text:p>18.900,1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52.24" table:style-name="ce6">
            <text:p>1.752,2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99.42" table:style-name="ce5">
            <text:p>499,4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99.41" table:style-name="ce5">
            <text:p>499,4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642" table:style-name="ce5">
            <text:p>64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94.44" table:style-name="ce5">
            <text:p>794,4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5100" table:style-name="ce6">
            <text:p>5.1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180" table:style-name="ce6">
            <text:p>3.18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273.6799999999998" table:style-name="ce6">
            <text:p>2.273,6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.24" table:style-name="ce5">
            <text:p>5,2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491.9699999999993" table:style-name="ce6">
            <text:p>9.491,9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701.18" table:style-name="ce6">
            <text:p>1.701,1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4445.79" table:style-name="ce6">
            <text:p>64.445,7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368.4899999999998" table:style-name="ce6">
            <text:p>2.368,4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0223.06" table:style-name="ce6">
            <text:p>50.223,0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518" table:style-name="ce6">
            <text:p>14.518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098" table:style-name="ce6">
            <text:p>1.098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5100" table:style-name="ce6">
            <text:p>5.1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250" table:style-name="ce6">
            <text:p>3.25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1.99" table:style-name="ce5">
            <text:p>41,9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09.03" table:style-name="ce6">
            <text:p>1.509,0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.74" table:style-name="ce5">
            <text:p>12,7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67.4000000000001" table:style-name="ce6">
            <text:p>1.167,4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06.65" table:style-name="ce6">
            <text:p>2.206,6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065.59" table:style-name="ce6">
            <text:p>9.065,5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1.19999999999999" table:style-name="ce5">
            <text:p>141,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00.6199999999999" table:style-name="ce6">
            <text:p>1.100,6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777.13" table:style-name="ce6">
            <text:p>6.777,1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077.26" table:style-name="ce6">
            <text:p>5.077,2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85.01" table:style-name="ce5">
            <text:p>585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22.56" table:style-name="ce6">
            <text:p>1.522,5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9.41" table:style-name="ce5">
            <text:p>129,4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2.14" table:style-name="ce5">
            <text:p>112,1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.08" table:style-name="ce5">
            <text:p>10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.52" table:style-name="ce5">
            <text:p>10,5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7.14" table:style-name="ce5">
            <text:p>37,1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9.33" table:style-name="ce5">
            <text:p>39,3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00" table:style-name="ce6">
            <text:p>3.000,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3" table:style-name="ce5">
            <text:p>18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3806.4" table:style-name="ce6">
            <text:p>3.806,4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581.73" table:style-name="ce6">
            <text:p>2.581,7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14.8699999999999" table:style-name="ce6">
            <text:p>1.114,8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63.76" table:style-name="ce5">
            <text:p>863,7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12.28" table:style-name="ce5">
            <text:p>212,2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083.46" table:style-name="ce6">
            <text:p>8.083,4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039.4" table:style-name="ce6">
            <text:p>7.039,4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78.97" table:style-name="ce5">
            <text:p>478,9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85.8" table:style-name="ce6">
            <text:p>1.085,8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40" table:style-name="ce5">
            <text:p>44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6.19" table:style-name="ce5">
            <text:p>166,19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3.31" table:style-name="ce5">
            <text:p>53,31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5.7" table:style-name="ce5">
            <text:p>205,7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0" table:style-name="ce5">
            <text:p>14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0" table:style-name="ce5">
            <text:p>28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4.75" table:style-name="ce5">
            <text:p>34,7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9.930000000000007" table:style-name="ce5">
            <text:p>69,93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0" table:style-name="ce5">
            <text:p>3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04.41" table:style-name="ce5">
            <text:p>804,4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96.46" table:style-name="ce5">
            <text:p>896,4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514" table:style-name="ce6">
            <text:p>4.514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314.67" table:style-name="ce6">
            <text:p>3.314,6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056.12" table:style-name="ce6">
            <text:p>7.056,1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49" table:style-name="ce5">
            <text:p>24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42.85" table:style-name="ce5">
            <text:p>942,8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685.52" table:style-name="ce6">
            <text:p>16.685,5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1350.2" table:style-name="ce6">
            <text:p>21.350,2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23.46" table:style-name="ce5">
            <text:p>723,4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07.52" table:style-name="ce5">
            <text:p>507,5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525.1" table:style-name="ce5">
            <text:p>525,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9.83000000000001" table:style-name="ce5">
            <text:p>139,8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99.2" table:style-name="ce5">
            <text:p>299,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80.73" table:style-name="ce5">
            <text:p>980,7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18.65" table:style-name="ce6">
            <text:p>1.018,6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88.03" table:style-name="ce5">
            <text:p>488,0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241.41" table:style-name="ce6">
            <text:p>3.241,4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2.98" table:style-name="ce5">
            <text:p>52,9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026.5" table:style-name="ce6">
            <text:p>6.026,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10.27" table:style-name="ce5">
            <text:p>510,2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16.02" table:style-name="ce6">
            <text:p>1.416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5.85" table:style-name="ce5">
            <text:p>45,8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937.5" table:style-name="ce6">
            <text:p>12.937,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4.73" table:style-name="ce5">
            <text:p>204,7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54.12" table:style-name="ce5">
            <text:p>254,1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333.75" table:style-name="ce5">
            <text:p>333,7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2.5" table:style-name="ce5">
            <text:p>82,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57.5" table:style-name="ce5">
            <text:p>457,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.83" table:style-name="ce5">
            <text:p>14,8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69.6" table:style-name="ce6">
            <text:p>1.369,6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1.36" table:style-name="ce5">
            <text:p>21,3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403.4" table:style-name="ce6">
            <text:p>2.403,4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47" table:style-name="ce6">
            <text:p>1.647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795" table:style-name="ce6">
            <text:p>5.795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74" table:style-name="ce6">
            <text:p>2.074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940.6" table:style-name="ce6">
            <text:p>3.940,6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32" table:style-name="ce5">
            <text:p>73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08" table:style-name="ce6">
            <text:p>1.708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421.04" table:style-name="ce6">
            <text:p>3.421,0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9.68" table:style-name="ce5">
            <text:p>119,6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4951.19" table:style-name="ce6">
            <text:p>24.951,1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5.6" table:style-name="ce5">
            <text:p>135,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401.58" table:style-name="ce6">
            <text:p>3.401,5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1.3" table:style-name="ce5">
            <text:p>121,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1.69999999999999" table:style-name="ce5">
            <text:p>151,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0.07" table:style-name="ce5">
            <text:p>180,0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132.9499999999998" table:style-name="ce6">
            <text:p>2.132,9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59.94" table:style-name="ce5">
            <text:p>359,9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9.3" table:style-name="ce5">
            <text:p>169,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40.4" table:style-name="ce5">
            <text:p>240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7.17" table:style-name="ce5">
            <text:p>127,1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.86" table:style-name="ce5">
            <text:p>10,8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.4" table:style-name="ce5">
            <text:p>22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3.62" table:style-name="ce5">
            <text:p>83,6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.5" table:style-name="ce5">
            <text:p>30,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0.51" table:style-name="ce5">
            <text:p>40,5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8.75" table:style-name="ce5">
            <text:p>208,7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984" table:style-name="ce6">
            <text:p>1.984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50" table:style-name="ce6">
            <text:p>3.05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50" table:style-name="ce5">
            <text:p>95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58.73" table:style-name="ce6">
            <text:p>1.558,7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718.79" table:style-name="ce6">
            <text:p>2.718,7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3085.24" table:style-name="ce6">
            <text:p>3.085,2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472.6799999999998" table:style-name="ce6">
            <text:p>2.472,6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395.83" table:style-name="ce6">
            <text:p>22.395,8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858.94" table:style-name="ce6">
            <text:p>1.858,9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78" table:style-name="ce5">
            <text:p>1,7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9.61" table:style-name="ce5">
            <text:p>19,6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2" table:style-name="ce5">
            <text:p>0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98" table:style-name="ce5">
            <text:p>1,9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" table:style-name="ce5">
            <text:p>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06" table:style-name="ce5">
            <text:p>40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.38" table:style-name="ce5">
            <text:p>3,3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96" table:style-name="ce5">
            <text:p>0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6" table:style-name="ce5">
            <text:p>0,1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14" table:style-name="ce5">
            <text:p>2,1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51" table:style-name="ce5">
            <text:p>0,5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762.76" table:style-name="ce6">
            <text:p>2.762,7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.56" table:style-name="ce5">
            <text:p>11,5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.25" table:style-name="ce5">
            <text:p>15,2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6.75" table:style-name="ce5">
            <text:p>36,7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67" table:style-name="ce5">
            <text:p>2,6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44" table:style-name="ce5">
            <text:p>24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27.4" table:style-name="ce6">
            <text:p>1.427,4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.13" table:style-name="ce5">
            <text:p>15,1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9.79" table:style-name="ce5">
            <text:p>19,7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56.32000000000005" table:style-name="ce5">
            <text:p>556,3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781.6" table:style-name="ce6">
            <text:p>2.781,6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56.32000000000005" table:style-name="ce5">
            <text:p>556,3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899.26" table:style-name="ce6">
            <text:p>4.899,2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325.11" table:style-name="ce6">
            <text:p>3.325,1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70.58999999999997" table:style-name="ce5">
            <text:p>270,5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216.9699999999993" table:style-name="ce6">
            <text:p>8.216,9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62.55" table:style-name="ce5">
            <text:p>262,5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4374.769999999997" table:style-name="ce6">
            <text:p>34.374,7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4.27" table:style-name="ce5">
            <text:p>24,2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2733.93" table:style-name="ce6">
            <text:p>92.733,9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8" table:style-name="ce5">
            <text:p>0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27" table:style-name="ce5">
            <text:p>0,2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71" table:style-name="ce5">
            <text:p>2,7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22" table:style-name="ce5">
            <text:p>1,2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5299999999999998" table:style-name="ce5">
            <text:p>2,5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.43" table:style-name="ce5">
            <text:p>5,4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.51" table:style-name="ce5">
            <text:p>7,5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.5" table:style-name="ce5">
            <text:p>9,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5.590000000000003" table:style-name="ce5">
            <text:p>35,5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91.6" table:style-name="ce5">
            <text:p>391,6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55.31" table:style-name="ce5">
            <text:p>255,31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5" table:style-name="ce5">
            <text:p>235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264.61" table:style-name="ce6">
            <text:p>6.264,61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6500" table:style-name="ce6">
            <text:p>6.5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5" table:style-name="ce5">
            <text:p>3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5" table:style-name="ce5">
            <text:p>3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5" table:style-name="ce5">
            <text:p>3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328.58" table:style-name="ce6">
            <text:p>1.328,5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191.5" table:style-name="ce6">
            <text:p>2.191,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417.6" table:style-name="ce5">
            <text:p>417,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082.4000000000001" table:style-name="ce6">
            <text:p>1.082,4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500" table:style-name="ce6">
            <text:p>1.5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79.5500000000002" table:style-name="ce6">
            <text:p>2.279,5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986.05" table:style-name="ce6">
            <text:p>3.986,0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21.95" table:style-name="ce5">
            <text:p>421,9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76.73" table:style-name="ce5">
            <text:p>976,7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02.61" table:style-name="ce5">
            <text:p>702,6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20" table:style-name="ce6">
            <text:p>1.12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.65" table:style-name="ce5">
            <text:p>12,6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901.37" table:style-name="ce6">
            <text:p>2.901,3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21.39999999999998" table:style-name="ce5">
            <text:p>321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630.67" table:style-name="ce6">
            <text:p>2.630,6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12.71" table:style-name="ce6">
            <text:p>2.312,7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631.61" table:style-name="ce6">
            <text:p>8.631,6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04.65" table:style-name="ce6">
            <text:p>1.404,6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982.75" table:style-name="ce6">
            <text:p>5.982,7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522.03" table:style-name="ce6">
            <text:p>7.522,0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27.71" table:style-name="ce5">
            <text:p>627,7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76.45000000000005" table:style-name="ce5">
            <text:p>576,4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51.6400000000001" table:style-name="ce6">
            <text:p>1.051,6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660" table:style-name="ce6">
            <text:p>3.660,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039" table:style-name="ce6">
            <text:p>6.039,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745" table:style-name="ce6">
            <text:p>2.745,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87.3" table:style-name="ce6">
            <text:p>1.787,3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06" table:style-name="ce6">
            <text:p>2.806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504.64" table:style-name="ce6">
            <text:p>5.504,64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8.92" table:style-name="ce5">
            <text:p>38,9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74" table:style-name="ce5">
            <text:p>0,7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734" table:style-name="ce6">
            <text:p>5.734,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69.45999999999998" table:style-name="ce5">
            <text:p>269,46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040.14" table:style-name="ce6">
            <text:p>2.040,1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609.66999999999996" table:style-name="ce5">
            <text:p>609,6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4275.41" table:style-name="ce6">
            <text:p>4.275,41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.03" table:style-name="ce5">
            <text:p>13,0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00" table:style-name="ce5">
            <text:p>9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21.36" table:style-name="ce5">
            <text:p>721,3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900" table:style-name="ce6">
            <text:p>4.9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0.31" table:style-name="ce5">
            <text:p>70,3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55.56" table:style-name="ce6">
            <text:p>2.355,5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6.6" table:style-name="ce5">
            <text:p>36,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83" table:style-name="ce5">
            <text:p>1,8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16.75" table:style-name="ce5">
            <text:p>416,7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35.5" table:style-name="ce5">
            <text:p>335,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8.08" table:style-name="ce5">
            <text:p>78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5.64" table:style-name="ce5">
            <text:p>75,6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.86" table:style-name="ce5">
            <text:p>12,8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95.89" table:style-name="ce5">
            <text:p>295,8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1.62" table:style-name="ce5">
            <text:p>201,6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489.2" table:style-name="ce6">
            <text:p>3.489,2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8.8" table:style-name="ce5">
            <text:p>48,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1" table:style-name="ce5">
            <text:p>0,1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51" table:style-name="ce5">
            <text:p>1,5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.06" table:style-name="ce5">
            <text:p>7,0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9" table:style-name="ce5">
            <text:p>0,0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0614.45" table:style-name="ce6">
            <text:p>70.614,4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0626" table:style-name="ce6">
            <text:p>10.626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46.5" table:style-name="ce5">
            <text:p>346,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302.65" table:style-name="ce6">
            <text:p>2.302,6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577.5" table:style-name="ce5">
            <text:p>577,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837.74" table:style-name="ce6">
            <text:p>3.837,7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.64" table:style-name="ce5">
            <text:p>17,6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8.99" table:style-name="ce5">
            <text:p>138,9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99.99" table:style-name="ce5">
            <text:p>699,99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86.99" table:style-name="ce5">
            <text:p>586,99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2" table:style-name="ce5">
            <text:p>0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77" table:style-name="ce5">
            <text:p>1,7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1399999999999999" table:style-name="ce5">
            <text:p>1,1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96" table:style-name="ce5">
            <text:p>0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734" table:style-name="ce6">
            <text:p>5.734,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9.68" table:style-name="ce5">
            <text:p>209,68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82" table:style-name="ce5">
            <text:p>8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540" table:style-name="ce5">
            <text:p>54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99" table:style-name="ce5">
            <text:p>9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.16" table:style-name="ce5">
            <text:p>2,1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.99" table:style-name="ce5">
            <text:p>1,9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689.92" table:style-name="ce5">
            <text:p>689,9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9.41" table:style-name="ce5">
            <text:p>9,4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3.64" table:style-name="ce5">
            <text:p>3,6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3.83" table:style-name="ce5">
            <text:p>3,8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7.0000000000000007E-2" table:style-name="ce5">
            <text:p>0,0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50.91" table:style-name="ce5">
            <text:p>50,9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.81" table:style-name="ce5">
            <text:p>1,8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9" table:style-name="ce5">
            <text:p>0,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4000000000000001" table:style-name="ce5">
            <text:p>0,1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8" table:style-name="ce5">
            <text:p>0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3" table:style-name="ce5">
            <text:p>0,1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27" table:style-name="ce5">
            <text:p>0,2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92.34" table:style-name="ce6">
            <text:p>1.792,3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49" table:style-name="ce5">
            <text:p>1,4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.26" table:style-name="ce5">
            <text:p>7,2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9869.5" table:style-name="ce6">
            <text:p>19.869,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.32" table:style-name="ce5">
            <text:p>14,3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28.16" table:style-name="ce6">
            <text:p>1.328,1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660" table:style-name="ce6">
            <text:p>3.66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2.96" table:style-name="ce5">
            <text:p>82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187.04" table:style-name="ce6">
            <text:p>4.187,0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172" table:style-name="ce6">
            <text:p>3.172,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522.96" table:style-name="ce6">
            <text:p>2.522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52" table:style-name="ce5">
            <text:p>1,5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4" table:style-name="ce5">
            <text:p>0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24" table:style-name="ce5">
            <text:p>0,2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8" table:style-name="ce5">
            <text:p>0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27" table:style-name="ce5">
            <text:p>0,2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66" table:style-name="ce5">
            <text:p>0,6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3" table:style-name="ce5">
            <text:p>0,0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.01" table:style-name="ce5">
            <text:p>6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95" table:style-name="ce5">
            <text:p>1,9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7.87" table:style-name="ce5">
            <text:p>67,8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1.94" table:style-name="ce5">
            <text:p>131,9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16.39" table:style-name="ce5">
            <text:p>416,3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73.22" table:style-name="ce5">
            <text:p>473,2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0.95" table:style-name="ce5">
            <text:p>220,9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5.22" table:style-name="ce5">
            <text:p>75,2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.11" table:style-name="ce5">
            <text:p>11,1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63.56" table:style-name="ce6">
            <text:p>1.363,5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86.4" table:style-name="ce5">
            <text:p>686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07.41" table:style-name="ce6">
            <text:p>1.507,4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18.47" table:style-name="ce6">
            <text:p>1.618,4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507.69" table:style-name="ce6">
            <text:p>2.507,6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48.23" table:style-name="ce5">
            <text:p>648,2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55.01" table:style-name="ce6">
            <text:p>1.655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21.06" table:style-name="ce5">
            <text:p>721,0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53.64" table:style-name="ce5">
            <text:p>753,6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202.5" table:style-name="ce6">
            <text:p>3.202,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38.82000000000005" table:style-name="ce5">
            <text:p>638,8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396.35" table:style-name="ce6">
            <text:p>8.396,3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80.8599999999999" table:style-name="ce6">
            <text:p>1.080,8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408.66" table:style-name="ce6">
            <text:p>11.408,6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60.6999999999998" table:style-name="ce6">
            <text:p>2.360,7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67.85" table:style-name="ce5">
            <text:p>767,8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84.23" table:style-name="ce6">
            <text:p>2.284,2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0.63" table:style-name="ce5">
            <text:p>100,6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937.5" table:style-name="ce6">
            <text:p>12.937,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934.72" table:style-name="ce6">
            <text:p>2.934,7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.82" table:style-name="ce5">
            <text:p>17,8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50" table:style-name="ce5">
            <text:p>2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50" table:style-name="ce5">
            <text:p>95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4.9" table:style-name="ce5">
            <text:p>54,9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9598.36" table:style-name="ce6">
            <text:p>49.598,3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672.54" table:style-name="ce6">
            <text:p>30.672,5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858.94" table:style-name="ce6">
            <text:p>1.858,9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29.73" table:style-name="ce5">
            <text:p>529,7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63.02" table:style-name="ce6">
            <text:p>1.063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34.01" table:style-name="ce6">
            <text:p>1.034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155.0500000000002" table:style-name="ce6">
            <text:p>2.155,0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36" table:style-name="ce5">
            <text:p>73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560" table:style-name="ce6">
            <text:p>7.56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90.4" table:style-name="ce6">
            <text:p>1.790,4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55.03" table:style-name="ce5">
            <text:p>855,0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9.95" table:style-name="ce5">
            <text:p>239,9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2651.79" table:style-name="ce6">
            <text:p>2.651,79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.65" table:style-name="ce5">
            <text:p>28,6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76" table:style-name="ce6">
            <text:p>1.076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00" table:style-name="ce6">
            <text:p>1.5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000" table:style-name="ce6">
            <text:p>1.0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3.2" table:style-name="ce5">
            <text:p>73,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4.31" table:style-name="ce5">
            <text:p>104,3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796.2000000000007" table:style-name="ce6">
            <text:p>8.796,2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5009.46" table:style-name="ce6">
            <text:p>95.009,4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54.46" table:style-name="ce5">
            <text:p>454,4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228.12" table:style-name="ce6">
            <text:p>3.228,1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999.99" table:style-name="ce6">
            <text:p>13.999,9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number-rows-repeated="15"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1.66000000000003" table:style-name="ce5">
            <text:p>301,6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478.02" table:style-name="ce6">
            <text:p>3.478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47.35" table:style-name="ce6">
            <text:p>1.547,3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417.96" table:style-name="ce6">
            <text:p>3.417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4278.29999999999" table:style-name="ce6">
            <text:p>154.278,3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59.9299999999998" table:style-name="ce6">
            <text:p>2.059,9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6.96" table:style-name="ce5">
            <text:p>26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72.56" table:style-name="ce6">
            <text:p>1.172,5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8.46" table:style-name="ce5">
            <text:p>48,4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" table:style-name="ce5">
            <text:p>0,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21" table:style-name="ce5">
            <text:p>0,2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72" table:style-name="ce5">
            <text:p>0,7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08" table:style-name="ce5">
            <text:p>0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3" table:style-name="ce5">
            <text:p>0,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.75" table:style-name="ce5">
            <text:p>28,7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.82" table:style-name="ce5">
            <text:p>8,8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84" table:style-name="ce5">
            <text:p>1,8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0.19" table:style-name="ce5">
            <text:p>0,1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58" table:style-name="ce5">
            <text:p>2,5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.53" table:style-name="ce5">
            <text:p>15,5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4700" table:style-name="ce6">
            <text:p>4.7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9505.4" table:style-name="ce6">
            <text:p>9.505,4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6674.59" table:style-name="ce6">
            <text:p>16.674,5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0000" table:style-name="ce6">
            <text:p>20.0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816.39" table:style-name="ce6">
            <text:p>2.816,39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5471" table:style-name="ce6">
            <text:p>15.471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8640" table:style-name="ce6">
            <text:p>8.64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4490" table:style-name="ce6">
            <text:p>14.49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9180" table:style-name="ce6">
            <text:p>19.180,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4379" table:style-name="ce6">
            <text:p>4.379,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2227.79" table:style-name="ce6">
            <text:p>12.227,7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0000" table:style-name="ce6">
            <text:p>20.0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8256" table:style-name="ce6">
            <text:p>18.256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0000" table:style-name="ce6">
            <text:p>20.0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5976" table:style-name="ce6">
            <text:p>15.976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0000" table:style-name="ce6">
            <text:p>20.0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6080.87" table:style-name="ce6">
            <text:p>6.080,8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3410" table:style-name="ce6">
            <text:p>3.41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0000" table:style-name="ce6">
            <text:p>20.0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9788.400000000001" table:style-name="ce6">
            <text:p>19.788,4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0000" table:style-name="ce6">
            <text:p>20.0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65" table:style-name="ce5">
            <text:p>46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8" table:style-name="ce5">
            <text:p>18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9" table:style-name="ce5">
            <text:p>15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0" table:style-name="ce5">
            <text:p>2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3.19999999999999" table:style-name="ce5">
            <text:p>163,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7.6" table:style-name="ce5">
            <text:p>147,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7" table:style-name="ce5">
            <text:p>6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49.8" table:style-name="ce5">
            <text:p>249,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40.25" table:style-name="ce5">
            <text:p>240,2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1.400000000000006" table:style-name="ce5">
            <text:p>81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0" table:style-name="ce5">
            <text:p>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92" table:style-name="ce5">
            <text:p>29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7.5" table:style-name="ce5">
            <text:p>97,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2" table:style-name="ce5">
            <text:p>4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7.4" table:style-name="ce5">
            <text:p>97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.9" table:style-name="ce5">
            <text:p>2,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45.44" table:style-name="ce6">
            <text:p>1.445,44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975.18" table:style-name="ce6">
            <text:p>1.975,1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1.739999999999995" table:style-name="ce5">
            <text:p>71,7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65.39" table:style-name="ce5">
            <text:p>265,3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.09" table:style-name="ce5">
            <text:p>12,0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09.83000000000004" table:style-name="ce5">
            <text:p>609,8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341.8" table:style-name="ce6">
            <text:p>3.341,8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287.25" table:style-name="ce6">
            <text:p>10.287,2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61.24" table:style-name="ce5">
            <text:p>761,2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30.6999999999998" table:style-name="ce6">
            <text:p>2.330,7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974.79" table:style-name="ce6">
            <text:p>1.974,7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903.22" table:style-name="ce6">
            <text:p>10.903,2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115.05" table:style-name="ce6">
            <text:p>11.115,0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7.42" table:style-name="ce5">
            <text:p>307,4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96.75" table:style-name="ce5">
            <text:p>496,7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0" table:style-name="ce5">
            <text:p>14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59.17" table:style-name="ce6">
            <text:p>2.859,1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19" table:style-name="ce5">
            <text:p>519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50" table:style-name="ce5">
            <text:p>45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00" table:style-name="ce5">
            <text:p>80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.22" table:style-name="ce5">
            <text:p>1,2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0" table:style-name="ce5">
            <text:p>3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1.3" table:style-name="ce5">
            <text:p>121,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3.88999999999999" table:style-name="ce5">
            <text:p>133,8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3" table:style-name="ce5">
            <text:p>18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188.71" table:style-name="ce6">
            <text:p>2.188,7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.420000000000002" table:style-name="ce5">
            <text:p>16,4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6.4" table:style-name="ce5">
            <text:p>166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94.96" table:style-name="ce5">
            <text:p>594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7.15" table:style-name="ce5">
            <text:p>127,1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.11" table:style-name="ce5">
            <text:p>22,1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5.4" table:style-name="ce5">
            <text:p>85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1.36" table:style-name="ce5">
            <text:p>41,3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938.52" table:style-name="ce6">
            <text:p>2.938,5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136.96" table:style-name="ce6">
            <text:p>6.136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34.08" table:style-name="ce5">
            <text:p>434,0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70.74" table:style-name="ce5">
            <text:p>470,7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93.96" table:style-name="ce5">
            <text:p>993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8.73" table:style-name="ce5">
            <text:p>238,7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05" table:style-name="ce5">
            <text:p>40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36.8" table:style-name="ce5">
            <text:p>436,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3472.32" table:style-name="ce6">
            <text:p>63.472,3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710" table:style-name="ce6">
            <text:p>6.71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00" table:style-name="ce6">
            <text:p>2.0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50" table:style-name="ce5">
            <text:p>950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63.02" table:style-name="ce6">
            <text:p>1.063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858.94" table:style-name="ce6">
            <text:p>1.858,9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0672.54" table:style-name="ce6">
            <text:p>30.672,5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381.68" table:style-name="ce6">
            <text:p>3.381,6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4877.98" table:style-name="ce6">
            <text:p>74.877,9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415.6" table:style-name="ce6">
            <text:p>2.415,6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87.3" table:style-name="ce6">
            <text:p>1.787,3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4.42" table:style-name="ce5">
            <text:p>234,4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9598.36" table:style-name="ce6">
            <text:p>49.598,3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5.9" table:style-name="ce5">
            <text:p>115,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90.74" table:style-name="ce5">
            <text:p>590,7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575.4799999999996" table:style-name="ce6">
            <text:p>4.575,4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19.52" table:style-name="ce6">
            <text:p>2.019,5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20" table:style-name="ce5">
            <text:p>62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300" table:style-name="ce6">
            <text:p>1.3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30.74" table:style-name="ce5">
            <text:p>630,7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37.98" table:style-name="ce5">
            <text:p>337,9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86.07" table:style-name="ce5">
            <text:p>486,0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991.19" table:style-name="ce6">
            <text:p>2.991,1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199.36" table:style-name="ce6">
            <text:p>17.199,3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69.12" table:style-name="ce6">
            <text:p>1.669,1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822" table:style-name="ce6">
            <text:p>3.822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13643.41" table:style-name="ce6">
            <text:p>13.643,4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481.24" table:style-name="ce6">
            <text:p>5.481,2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08.41999999999996" table:style-name="ce5">
            <text:p>608,4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01.45" table:style-name="ce5">
            <text:p>201,4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55.25" table:style-name="ce6">
            <text:p>1.055,2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532.7199999999993" table:style-name="ce6">
            <text:p>8.532,7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61.72" table:style-name="ce5">
            <text:p>761,7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511.9699999999998" table:style-name="ce6">
            <text:p>2.511,9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24.77" table:style-name="ce6">
            <text:p>2.324,7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35.9" table:style-name="ce5">
            <text:p>335,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887.8100000000004" table:style-name="ce6">
            <text:p>4.887,8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22.4299999999998" table:style-name="ce6">
            <text:p>2.222,4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735" table:style-name="ce5">
            <text:p>73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2937.5" table:style-name="ce6">
            <text:p>12.937,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43.32" table:style-name="ce6">
            <text:p>1.843,3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6.68" table:style-name="ce5">
            <text:p>156,6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86.24" table:style-name="ce5">
            <text:p>786,2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12.46" table:style-name="ce5">
            <text:p>512,4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52.9000000000001" table:style-name="ce6">
            <text:p>1.152,9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50" table:style-name="ce5">
            <text:p>1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4986.23" table:style-name="ce6">
            <text:p>14.986,2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6190.71" table:style-name="ce6">
            <text:p>16.190,7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30.74" table:style-name="ce5">
            <text:p>630,7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61.28" table:style-name="ce5">
            <text:p>761,2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8.76" table:style-name="ce5">
            <text:p>48,7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915" table:style-name="ce5">
            <text:p>91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44" table:style-name="ce5">
            <text:p>24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87.3" table:style-name="ce6">
            <text:p>1.787,3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90.68" table:style-name="ce6">
            <text:p>1.090,6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6.4" table:style-name="ce5">
            <text:p>146,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09.8" table:style-name="ce5">
            <text:p>109,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6.6" table:style-name="ce5">
            <text:p>36,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6.04" table:style-name="ce5">
            <text:p>16,0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3.07" table:style-name="ce5">
            <text:p>23,0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41.96" table:style-name="ce5">
            <text:p>141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16.3" table:style-name="ce5">
            <text:p>816,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930" table:style-name="ce6">
            <text:p>7.93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310.37" table:style-name="ce6">
            <text:p>4.310,3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53" table:style-name="ce5">
            <text:p>15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533.12" table:style-name="ce6">
            <text:p>3.533,1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954" table:style-name="ce6">
            <text:p>6.954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62.02" table:style-name="ce5">
            <text:p>262,0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6.94" table:style-name="ce5">
            <text:p>286,9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346.01" table:style-name="ce5">
            <text:p>346,0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106.5" table:style-name="ce6">
            <text:p>1.106,5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822.96" table:style-name="ce5">
            <text:p>822,9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7.8" table:style-name="ce5">
            <text:p>77,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02.74" table:style-name="ce5">
            <text:p>402,74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3668" table:style-name="ce6">
            <text:p>23.668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676.51" table:style-name="ce6">
            <text:p>6.676,51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500.77" table:style-name="ce6">
            <text:p>9.500,7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732.67" table:style-name="ce6">
            <text:p>25.732,6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800" table:style-name="ce6">
            <text:p>1.800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766.78" table:style-name="ce6">
            <text:p>28.766,7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7.17" table:style-name="ce5">
            <text:p>7,17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451.83" table:style-name="ce5">
            <text:p>451,83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6.5" table:style-name="ce5">
            <text:p>6,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59.16" table:style-name="ce6">
            <text:p>2.859,16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2896.29" table:style-name="ce6">
            <text:p>22.896,29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908.25" table:style-name="ce6">
            <text:p>1.908,2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890.89" table:style-name="ce6">
            <text:p>2.890,89</text:p>
          </table:table-cell>
          <table:table-cell office:value-type="string" table:style-name="ce5">
            <text:p>'Persona fisica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5009.62" table:style-name="ce6">
            <text:p>5.009,6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25864" table:style-name="ce6">
            <text:p>25.864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servizi</text:p>
          </table:table-cell>
          <table:table-cell office:value-type="float" office:value="1769" table:style-name="ce6">
            <text:p>1.769,00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05" table:style-name="ce5">
            <text:p>30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3947.92" table:style-name="ce6">
            <text:p>3.947,92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274.5" table:style-name="ce5">
            <text:p>274,5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1365.18" table:style-name="ce6">
            <text:p>1.365,18</text:p>
          </table:table-cell>
          <table:table-cell office:value-type="string" table:style-name="ce5">
            <text:p>'Altro soggetto pubblico e privato'</text:p>
          </table:table-cell>
          <table:table-cell table:number-columns-repeated="16378"/>
        </table:table-row>
        <table:table-row table:number-rows-repeated="1048008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time-style style:name="N26">
      <number:hours number:style="long"/>
      <number:text>:</number:text>
      <number:minutes number:style="long"/>
      <number:text>:</number:text>
      <number:seconds number:style="long"/>
    </number:time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9822</meta:generator>
    <meta:initial-creator>Simona Cardi</meta:initial-creator>
    <dc:creator>Simona Cardi - Comune di Terre del Reno</dc:creator>
    <meta:creation-date>2026-04-13T07:22:03Z</meta:creation-date>
    <dc:date>2026-04-14T08:30:09Z</dc:date>
  </office:meta>
</office:document-meta>
</file>