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fo:font-size="6pt" style:font-size-asian="6pt" style:font-size-complex="6pt"/>
    </style:style>
    <style:style style:name="ce2" style:family="table-cell" style:parent-style-name="Default" style:data-style-name="N0">
      <style:table-cell-properties fo:border="thin solid #FFFFFF" style:vertical-align="automatic" style:repeat-content="false"/>
      <style:paragraph-properties fo:text-align="end" fo:margin-right="0cm"/>
      <style:text-properties fo:color="#305E9A"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26">
      <style:table-cell-properties fo:border="thin solid #FFFFFF" style:vertical-align="automatic" style:repeat-content="false"/>
      <style:paragraph-properties fo:text-align="start" fo:margin-left="0cm"/>
      <style:text-properties fo:color="#305E9A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FFFFFF" style:vertical-align="automatic" fo:background-color="#305E9A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305E9A"/>
      <style:text-properties style:font-name="Arial" style:font-name-asian="Arial" style:font-name-complex="Arial"/>
    </style:style>
    <style:style style:name="ce6" style:family="table-cell" style:parent-style-name="Default" style:data-style-name="N4">
      <style:table-cell-properties fo:border="thin solid #305E9A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1.666875cm" style:use-optimal-column-width="true"/>
    </style:style>
    <style:style style:name="co2" style:family="table-column">
      <style:table-column-properties fo:break-before="auto" style:column-width="2.38125cm" style:use-optimal-column-width="true"/>
    </style:style>
    <style:style style:name="co3" style:family="table-column">
      <style:table-column-properties fo:break-before="auto" style:column-width="4.23333333333333cm" style:use-optimal-column-width="true"/>
    </style:style>
    <style:style style:name="co4" style:family="table-column">
      <style:table-column-properties fo:break-before="auto" style:column-width="5.55625cm" style:use-optimal-column-width="true"/>
    </style:style>
    <style:style style:name="co5" style:family="table-column">
      <style:table-column-properties fo:break-before="auto" style:column-width="2.09020833333333cm" style:use-optimal-column-width="true"/>
    </style:style>
    <style:style style:name="co6" style:family="table-column">
      <style:table-column-properties fo:break-before="auto" style:column-width="5.926666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ndati_(3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2">
            <text:p>Mandati</text:p>
          </table:table-cell>
          <table:table-cell office:value-type="string" table:style-name="ce2">
            <text:p>13-07-2026 -</text:p>
          </table:table-cell>
          <table:table-cell office:value-type="time" office:time-value="PT10H22M57S" table:style-name="ce3">
            <text:p>10:22:57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nno</text:p>
          </table:table-cell>
          <table:table-cell office:value-type="string" table:style-name="ce4">
            <text:p>trimestre</text:p>
          </table:table-cell>
          <table:table-cell office:value-type="string" table:style-name="ce4">
            <text:p>categoria di spesa</text:p>
          </table:table-cell>
          <table:table-cell office:value-type="string" table:style-name="ce4">
            <text:p>tipologia di spesa</text:p>
          </table:table-cell>
          <table:table-cell office:value-type="string" table:style-name="ce4">
            <text:p>importo</text:p>
          </table:table-cell>
          <table:table-cell office:value-type="string" table:style-name="ce4">
            <text:p>beneficiario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67.89" table:style-name="ce6">
            <text:p>2.567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54.14" table:style-name="ce6">
            <text:p>3.654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897.18" table:style-name="ce6">
            <text:p>9.897,1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002" table:style-name="ce6">
            <text:p>5.002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29402" table:style-name="ce6">
            <text:p>29.402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4453" table:style-name="ce6">
            <text:p>4.453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540" table:style-name="ce6">
            <text:p>8.54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.6" table:style-name="ce5">
            <text:p>36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11" table:style-name="ce5">
            <text:p>2,1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2.81" table:style-name="ce5">
            <text:p>232,8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.09" table:style-name="ce5">
            <text:p>12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47.21" table:style-name="ce6">
            <text:p>2.347,2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504.61" table:style-name="ce6">
            <text:p>3.504,6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03.56" table:style-name="ce6">
            <text:p>1.103,5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092.52" table:style-name="ce6">
            <text:p>9.092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50.78" table:style-name="ce6">
            <text:p>2.950,7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901.16" table:style-name="ce6">
            <text:p>4.901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70.29" table:style-name="ce6">
            <text:p>3.070,2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01.59" table:style-name="ce6">
            <text:p>2.001,5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083.17" table:style-name="ce6">
            <text:p>5.083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24.61" table:style-name="ce5">
            <text:p>424,6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88.4" table:style-name="ce5">
            <text:p>788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4.48" table:style-name="ce5">
            <text:p>84,4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1" table:style-name="ce5">
            <text:p>0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2" table:style-name="ce5">
            <text:p>0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9" table:style-name="ce5">
            <text:p>0,1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.0000000000000007E-2" table:style-name="ce5">
            <text:p>0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96" table:style-name="ce5">
            <text:p>0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4.05" table:style-name="ce5">
            <text:p>74,0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.14" table:style-name="ce5">
            <text:p>22,14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3.62" table:style-name="ce5">
            <text:p>43,62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2" table:style-name="ce5">
            <text:p>0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9" table:style-name="ce5">
            <text:p>0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4" table:style-name="ce5">
            <text:p>0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35" table:style-name="ce5">
            <text:p>5,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" table:style-name="ce5">
            <text:p>0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4000000000000001" table:style-name="ce5">
            <text:p>0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54" table:style-name="ce5">
            <text:p>5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.81" table:style-name="ce5">
            <text:p>30,8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259.43" table:style-name="ce6">
            <text:p>1.259,43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143.8599999999999" table:style-name="ce6">
            <text:p>1.143,8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065" table:style-name="ce6">
            <text:p>10.065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370" table:style-name="ce6">
            <text:p>10.370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211" table:style-name="ce6">
            <text:p>9.211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04.97" table:style-name="ce5">
            <text:p>904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5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5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.5" table:style-name="ce5">
            <text:p>149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" table:style-name="ce5">
            <text:p>119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06" table:style-name="ce5">
            <text:p>2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46" table:style-name="ce5">
            <text:p>5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38.3900000000001" table:style-name="ce6">
            <text:p>1.238,3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.62" table:style-name="ce5">
            <text:p>45,6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8.65" table:style-name="ce5">
            <text:p>158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80.78" table:style-name="ce6">
            <text:p>1.280,7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22.14" table:style-name="ce5">
            <text:p>722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000" table:style-name="ce6">
            <text:p>15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577.84" table:style-name="ce6">
            <text:p>23.577,8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500" table:style-name="ce6">
            <text:p>5.5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265" table:style-name="ce6">
            <text:p>4.265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686.17" table:style-name="ce6">
            <text:p>4.686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313.83" table:style-name="ce6">
            <text:p>33.313,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300" table:style-name="ce6">
            <text:p>4.3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2.12" table:style-name="ce5">
            <text:p>102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2000000000000002" table:style-name="ce5">
            <text:p>2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8.7" table:style-name="ce5">
            <text:p>98,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7.68" table:style-name="ce5">
            <text:p>137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9.84" table:style-name="ce5">
            <text:p>59,8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3.51" table:style-name="ce5">
            <text:p>223,5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07.8" table:style-name="ce6">
            <text:p>1.207,8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60" table:style-name="ce6">
            <text:p>3.66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94" table:style-name="ce6">
            <text:p>3.294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9598.36" table:style-name="ce6">
            <text:p>49.598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95.2" table:style-name="ce5">
            <text:p>495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50" table:style-name="ce5">
            <text:p>95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8.83000000000001" table:style-name="ce5">
            <text:p>148,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17.68" table:style-name="ce6">
            <text:p>1.217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159.7" table:style-name="ce6">
            <text:p>5.159,7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07.25" table:style-name="ce6">
            <text:p>2.207,2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0.74" table:style-name="ce5">
            <text:p>630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976.12" table:style-name="ce6">
            <text:p>25.976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672.54" table:style-name="ce6">
            <text:p>30.672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016.96" table:style-name="ce6">
            <text:p>18.016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858.94" table:style-name="ce6">
            <text:p>1.858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63.02" table:style-name="ce6">
            <text:p>1.063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.4" table:style-name="ce5">
            <text:p>33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175.2800000000002" table:style-name="ce6">
            <text:p>2.175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00.16" table:style-name="ce6">
            <text:p>3.800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50" table:style-name="ce5">
            <text:p>9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77.57" table:style-name="ce6">
            <text:p>1.677,5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32" table:style-name="ce5">
            <text:p>1,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3" table:style-name="ce5">
            <text:p>0,1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8" table:style-name="ce5">
            <text:p>0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72" table:style-name="ce5">
            <text:p>1,7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.55" table:style-name="ce5">
            <text:p>10,5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79" table:style-name="ce5">
            <text:p>5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9.7" table:style-name="ce5">
            <text:p>49,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40" table:style-name="ce6">
            <text:p>2.44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086" table:style-name="ce6">
            <text:p>9.086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140" table:style-name="ce6">
            <text:p>7.14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30" table:style-name="ce6">
            <text:p>1.83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27.4" table:style-name="ce6">
            <text:p>1.427,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48.71" table:style-name="ce6">
            <text:p>1.348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48" table:style-name="ce6">
            <text:p>4.148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0" table:style-name="ce5">
            <text:p>27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58.55" table:style-name="ce6">
            <text:p>1.058,5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Altre spese in conto capitale</text:p>
          </table:table-cell>
          <table:table-cell office:value-type="float" office:value="316.17" table:style-name="ce5">
            <text:p>316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3171.34" table:style-name="ce6">
            <text:p>73.171,3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Altre spese in conto capitale</text:p>
          </table:table-cell>
          <table:table-cell office:value-type="float" office:value="19837.849999999999" table:style-name="ce6">
            <text:p>19.837,8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76.42" table:style-name="ce5">
            <text:p>176,42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Altre spese in conto capitale</text:p>
          </table:table-cell>
          <table:table-cell office:value-type="float" office:value="52.7" table:style-name="ce5">
            <text:p>52,7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01.58" table:style-name="ce6">
            <text:p>3.101,5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3538.8" table:style-name="ce6">
            <text:p>123.538,8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16.92999999999995" table:style-name="ce5">
            <text:p>516,93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3.87" table:style-name="ce5">
            <text:p>113,8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76" table:style-name="ce5">
            <text:p>97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937.5" table:style-name="ce6">
            <text:p>12.937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.1" table:style-name="ce5">
            <text:p>45,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46.57" table:style-name="ce6">
            <text:p>1.246,5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498.11" table:style-name="ce6">
            <text:p>6.498,1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9" table:style-name="ce5">
            <text:p>3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3.6" table:style-name="ce5">
            <text:p>453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.5" table:style-name="ce5">
            <text:p>20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0" table:style-name="ce5">
            <text:p>1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46.58" table:style-name="ce6">
            <text:p>1.546,5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25.94000000000005" table:style-name="ce5">
            <text:p>525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.2799999999999994" table:style-name="ce5">
            <text:p>9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.32" table:style-name="ce5">
            <text:p>3,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7.97" table:style-name="ce5">
            <text:p>107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.56" table:style-name="ce5">
            <text:p>38,5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03.09" table:style-name="ce5">
            <text:p>403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17.6" table:style-name="ce6">
            <text:p>1.317,6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17.6" table:style-name="ce6">
            <text:p>1.317,6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96" table:style-name="ce6">
            <text:p>2.196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874.83" table:style-name="ce6">
            <text:p>7.874,83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206.05" table:style-name="ce6">
            <text:p>11.206,0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351.35" table:style-name="ce6">
            <text:p>30.351,3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96" table:style-name="ce5">
            <text:p>0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5" table:style-name="ce5">
            <text:p>0,0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2" table:style-name="ce5">
            <text:p>0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83.04" table:style-name="ce5">
            <text:p>583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187.4799999999996" table:style-name="ce6">
            <text:p>5.187,4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5.21" table:style-name="ce5">
            <text:p>175,2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180.16" table:style-name="ce6">
            <text:p>7.180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65.41" table:style-name="ce5">
            <text:p>565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77.74" table:style-name="ce6">
            <text:p>1.777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37.02" table:style-name="ce6">
            <text:p>1.137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114.81" table:style-name="ce6">
            <text:p>6.114,8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57999999999999996" table:style-name="ce5">
            <text:p>0,5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78" table:style-name="ce5">
            <text:p>1,7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000" table:style-name="ce6">
            <text:p>38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17" table:style-name="ce5">
            <text:p>1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87.3" table:style-name="ce6">
            <text:p>1.787,3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71.24" table:style-name="ce6">
            <text:p>1.871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50.54" table:style-name="ce6">
            <text:p>2.650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70.35" table:style-name="ce5">
            <text:p>470,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53.89" table:style-name="ce5">
            <text:p>853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68.02" table:style-name="ce6">
            <text:p>1.168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972.32" table:style-name="ce6">
            <text:p>3.972,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86.91" table:style-name="ce5">
            <text:p>686,9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87.86" table:style-name="ce5">
            <text:p>987,8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079.13" table:style-name="ce6">
            <text:p>6.079,1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955.01" table:style-name="ce6">
            <text:p>34.955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2.08" table:style-name="ce5">
            <text:p>262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0.82" table:style-name="ce5">
            <text:p>170,8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4.3" table:style-name="ce5">
            <text:p>384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2.95" table:style-name="ce5">
            <text:p>242,9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7.84" table:style-name="ce5">
            <text:p>87,8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2" table:style-name="ce5">
            <text:p>1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89" table:style-name="ce5">
            <text:p>1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2" table:style-name="ce5">
            <text:p>0,2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29" table:style-name="ce5">
            <text:p>2,2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64" table:style-name="ce5">
            <text:p>1,6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79" table:style-name="ce5">
            <text:p>0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98" table:style-name="ce5">
            <text:p>0,9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4" table:style-name="ce5">
            <text:p>0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26.7" table:style-name="ce6">
            <text:p>2.026,7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9.8" table:style-name="ce5">
            <text:p>109,8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59.17" table:style-name="ce6">
            <text:p>2.859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2000000000000002" table:style-name="ce5">
            <text:p>2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41" table:style-name="ce5">
            <text:p>0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73" table:style-name="ce5">
            <text:p>5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93" table:style-name="ce5">
            <text:p>0,9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93" table:style-name="ce5">
            <text:p>1,9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55000000000000004" table:style-name="ce5">
            <text:p>0,5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4500000000000002" table:style-name="ce5">
            <text:p>2,4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1" table:style-name="ce5">
            <text:p>0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4" table:style-name="ce5">
            <text:p>0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259.43" table:style-name="ce6">
            <text:p>1.259,43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7" table:style-name="ce5">
            <text:p>0,2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7" table:style-name="ce5">
            <text:p>0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2" table:style-name="ce5">
            <text:p>0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6" table:style-name="ce5">
            <text:p>0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8" table:style-name="ce5">
            <text:p>0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2" table:style-name="ce5">
            <text:p>0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9" table:style-name="ce5">
            <text:p>0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08" table:style-name="ce5">
            <text:p>1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.77" table:style-name="ce5">
            <text:p>16,7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.98" table:style-name="ce5">
            <text:p>3,9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.57" table:style-name="ce5">
            <text:p>17,5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.38" table:style-name="ce5">
            <text:p>6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.7" table:style-name="ce5">
            <text:p>4,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44" table:style-name="ce5">
            <text:p>1,4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" table:style-name="ce5">
            <text:p>0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3" table:style-name="ce5">
            <text:p>0,3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43" table:style-name="ce5">
            <text:p>0,4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97" table:style-name="ce5">
            <text:p>1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89" table:style-name="ce5">
            <text:p>0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02" table:style-name="ce5">
            <text:p>1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72" table:style-name="ce5">
            <text:p>0,7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39" table:style-name="ce5">
            <text:p>1,3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28" table:style-name="ce5">
            <text:p>1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8" table:style-name="ce5">
            <text:p>1,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.75" table:style-name="ce5">
            <text:p>27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68" table:style-name="ce5">
            <text:p>5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.01" table:style-name="ce5">
            <text:p>38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909.94" table:style-name="ce6">
            <text:p>5.909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15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1.66000000000003" table:style-name="ce5">
            <text:p>301,6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00" table:style-name="ce6">
            <text:p>2.5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55.17999999999995" table:style-name="ce5">
            <text:p>655,1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0" table:style-name="ce5">
            <text:p>3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8537.44" table:style-name="ce6">
            <text:p>8.537,4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74.59" table:style-name="ce5">
            <text:p>374,5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99" table:style-name="ce6">
            <text:p>1.199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0" table:style-name="ce5">
            <text:p>2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71.33" table:style-name="ce6">
            <text:p>6.371,3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713.73" table:style-name="ce6">
            <text:p>8.713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5" table:style-name="ce5">
            <text:p>1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0" table:style-name="ce5">
            <text:p>2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78" table:style-name="ce5">
            <text:p>1,7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1599999999999999" table:style-name="ce5">
            <text:p>1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" table:style-name="ce5">
            <text:p>0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0.819999999999993" table:style-name="ce5">
            <text:p>70,8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3" table:style-name="ce5">
            <text:p>15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0" table:style-name="ce5">
            <text:p>15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00" table:style-name="ce6">
            <text:p>1.5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00.78" table:style-name="ce6">
            <text:p>1.900,7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8192.71" table:style-name="ce6">
            <text:p>58.192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5835.19" table:style-name="ce6">
            <text:p>5.835,1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50" table:style-name="ce5">
            <text:p>9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.6" table:style-name="ce5">
            <text:p>36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5.52" table:style-name="ce5">
            <text:p>385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65.54" table:style-name="ce5">
            <text:p>465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4880" table:style-name="ce6">
            <text:p>4.88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35.62" table:style-name="ce6">
            <text:p>3.235,6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4.9" table:style-name="ce5">
            <text:p>54,9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388.57" table:style-name="ce5">
            <text:p>388,5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007.17" table:style-name="ce6">
            <text:p>27.007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50" table:style-name="ce5">
            <text:p>95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31.7" table:style-name="ce6">
            <text:p>1.831,7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615.3" table:style-name="ce6">
            <text:p>5.615,3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9069.42" table:style-name="ce6">
            <text:p>9.069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04" table:style-name="ce5">
            <text:p>2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4" table:style-name="ce5">
            <text:p>0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2" table:style-name="ce5">
            <text:p>0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62" table:style-name="ce5">
            <text:p>5,6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2" table:style-name="ce5">
            <text:p>122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18.08" table:style-name="ce6">
            <text:p>2.518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8" table:style-name="ce5">
            <text:p>0,1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8000000000000003" table:style-name="ce5">
            <text:p>0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4" table:style-name="ce5">
            <text:p>0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36" table:style-name="ce5">
            <text:p>1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4000000000000001" table:style-name="ce5">
            <text:p>0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81.38" table:style-name="ce6">
            <text:p>2.681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0.41999999999999" table:style-name="ce5">
            <text:p>140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.53" table:style-name="ce5">
            <text:p>18,5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19.35" table:style-name="ce6">
            <text:p>2.219,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20.79" table:style-name="ce6">
            <text:p>2.720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22.4100000000001" table:style-name="ce6">
            <text:p>1.222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731.56" table:style-name="ce6">
            <text:p>6.731,5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856.96" table:style-name="ce6">
            <text:p>5.856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74.23" table:style-name="ce5">
            <text:p>574,2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.24" table:style-name="ce5">
            <text:p>36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.54" table:style-name="ce5">
            <text:p>18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6" table:style-name="ce5">
            <text:p>1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25.28" table:style-name="ce6">
            <text:p>2.025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1.34" table:style-name="ce5">
            <text:p>151,3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6.07" table:style-name="ce5">
            <text:p>96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1.69" table:style-name="ce5">
            <text:p>121,6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6.93" table:style-name="ce5">
            <text:p>86,9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60.96" table:style-name="ce5">
            <text:p>460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5.4" table:style-name="ce5">
            <text:p>85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1" table:style-name="ce5">
            <text:p>8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4.89" table:style-name="ce5">
            <text:p>194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7.14" table:style-name="ce5">
            <text:p>127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4.57" table:style-name="ce5">
            <text:p>324,5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7.12" table:style-name="ce5">
            <text:p>637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96" table:style-name="ce6">
            <text:p>2.896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Altre spese in conto capitale</text:p>
          </table:table-cell>
          <table:table-cell office:value-type="float" office:value="5490" table:style-name="ce6">
            <text:p>5.49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86.79" table:style-name="ce6">
            <text:p>1.886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0.93" table:style-name="ce5">
            <text:p>220,9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42.86" table:style-name="ce5">
            <text:p>442,8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5.4" table:style-name="ce5">
            <text:p>85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.36" table:style-name="ce5">
            <text:p>41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.15" table:style-name="ce5">
            <text:p>22,1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353.97" table:style-name="ce6">
            <text:p>33.353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244.39" table:style-name="ce6">
            <text:p>16.244,3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858.94" table:style-name="ce6">
            <text:p>1.858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63.02" table:style-name="ce6">
            <text:p>1.063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672.54" table:style-name="ce6">
            <text:p>30.672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37.48" table:style-name="ce6">
            <text:p>1.837,4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22.3" table:style-name="ce6">
            <text:p>4.122,3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63.64" table:style-name="ce5">
            <text:p>563,6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6.25" table:style-name="ce5">
            <text:p>146,2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38.38" table:style-name="ce6">
            <text:p>3.838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1.85" table:style-name="ce5">
            <text:p>631,8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226.07" table:style-name="ce6">
            <text:p>4.226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8.52" table:style-name="ce5">
            <text:p>188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071.09" table:style-name="ce6">
            <text:p>5.071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2.55" table:style-name="ce5">
            <text:p>42,5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86.73" table:style-name="ce5">
            <text:p>686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40.47" table:style-name="ce6">
            <text:p>1.840,4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08.7" table:style-name="ce6">
            <text:p>1.108,7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82" table:style-name="ce6">
            <text:p>3.282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32" table:style-name="ce6">
            <text:p>1.232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80" table:style-name="ce5">
            <text:p>78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900" table:style-name="ce6">
            <text:p>1.9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.1" table:style-name="ce5">
            <text:p>14,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8.52999999999997" table:style-name="ce5">
            <text:p>298,5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.55" table:style-name="ce5">
            <text:p>11,5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0.74" table:style-name="ce5">
            <text:p>630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07.8" table:style-name="ce6">
            <text:p>1.207,8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5490" table:style-name="ce6">
            <text:p>5.49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45" table:style-name="ce6">
            <text:p>6.545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937.5" table:style-name="ce6">
            <text:p>12.937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4" table:style-name="ce5">
            <text:p>0,3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55" table:style-name="ce5">
            <text:p>1,5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.63" table:style-name="ce5">
            <text:p>4,6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58.35" table:style-name="ce5">
            <text:p>758,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5118.79" table:style-name="ce6">
            <text:p>85.118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39.38" table:style-name="ce6">
            <text:p>1.639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2.18" table:style-name="ce5">
            <text:p>362,1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89.14" table:style-name="ce6">
            <text:p>1.589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100.07" table:style-name="ce6">
            <text:p>5.100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63.38" table:style-name="ce5">
            <text:p>663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379.89" table:style-name="ce6">
            <text:p>5.379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798.57" table:style-name="ce6">
            <text:p>4.798,5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4.4" table:style-name="ce5">
            <text:p>454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51.07" table:style-name="ce6">
            <text:p>1.651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35.71" table:style-name="ce6">
            <text:p>1.035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30.58" table:style-name="ce6">
            <text:p>2.330,5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0.20000000000005" table:style-name="ce5">
            <text:p>630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4.02999999999997" table:style-name="ce5">
            <text:p>324,0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24.80999999999995" table:style-name="ce5">
            <text:p>624,8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2.08" table:style-name="ce5">
            <text:p>262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0.82" table:style-name="ce5">
            <text:p>170,8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4.3" table:style-name="ce5">
            <text:p>384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4" table:style-name="ce5">
            <text:p>24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87.3" table:style-name="ce6">
            <text:p>1.787,3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42" table:style-name="ce6">
            <text:p>1.342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17.25" table:style-name="ce5">
            <text:p>217,2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12.42" table:style-name="ce5">
            <text:p>312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22.61" table:style-name="ce6">
            <text:p>1.922,6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055" table:style-name="ce6">
            <text:p>11.055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61" table:style-name="ce5">
            <text:p>1,6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7.9" table:style-name="ce5">
            <text:p>237,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59.16" table:style-name="ce6">
            <text:p>2.859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1" table:style-name="ce5">
            <text:p>0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68" table:style-name="ce5">
            <text:p>0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41" table:style-name="ce5">
            <text:p>0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5" table:style-name="ce5">
            <text:p>1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" table:style-name="ce5">
            <text:p>0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.18" table:style-name="ce5">
            <text:p>13,1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.94" table:style-name="ce5">
            <text:p>9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96" table:style-name="ce5">
            <text:p>0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49" table:style-name="ce5">
            <text:p>54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5" table:style-name="ce5">
            <text:p>30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32" table:style-name="ce5">
            <text:p>7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32.44" table:style-name="ce6">
            <text:p>1.832,4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5" table:style-name="ce5">
            <text:p>29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1.739999999999995" table:style-name="ce5">
            <text:p>71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00" table:style-name="ce6">
            <text:p>1.8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0.35000000000002" table:style-name="ce5">
            <text:p>270,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78" table:style-name="ce5">
            <text:p>1,7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4" table:style-name="ce5">
            <text:p>0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1" table:style-name="ce5">
            <text:p>0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83.4000000000001" table:style-name="ce6">
            <text:p>1.183,4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7" table:style-name="ce5">
            <text:p>0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85" table:style-name="ce6">
            <text:p>3.285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2" table:style-name="ce5">
            <text:p>0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0099999999999998" table:style-name="ce5">
            <text:p>2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75" table:style-name="ce5">
            <text:p>0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6" table:style-name="ce5">
            <text:p>0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73" table:style-name="ce5">
            <text:p>0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7" table:style-name="ce5">
            <text:p>0,2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9" table:style-name="ce5">
            <text:p>0,3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.47" table:style-name="ce5">
            <text:p>3,4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5.739999999999995" table:style-name="ce5">
            <text:p>75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1" table:style-name="ce5">
            <text:p>2,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4" table:style-name="ce5">
            <text:p>0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2" table:style-name="ce5">
            <text:p>0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39" table:style-name="ce5">
            <text:p>2,3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355" table:style-name="ce6">
            <text:p>3.355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431.73" table:style-name="ce6">
            <text:p>5.431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71.54999999999995" table:style-name="ce5">
            <text:p>571,5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7.20999999999998" table:style-name="ce5">
            <text:p>307,2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.33" table:style-name="ce5">
            <text:p>3,3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.51" table:style-name="ce5">
            <text:p>4,5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2.97" table:style-name="ce5">
            <text:p>122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5" table:style-name="ce5">
            <text:p>0,2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6" table:style-name="ce5">
            <text:p>0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3" table:style-name="ce5">
            <text:p>0,1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07" table:style-name="ce5">
            <text:p>1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6.43" table:style-name="ce5">
            <text:p>506,4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241.67" table:style-name="ce6">
            <text:p>10.241,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29" table:style-name="ce5">
            <text:p>2,2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4.4" table:style-name="ce5">
            <text:p>634,4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20308.61" table:style-name="ce6">
            <text:p>20.308,6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976.51" table:style-name="ce6">
            <text:p>2.976,5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67" table:style-name="ce5">
            <text:p>0,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3" table:style-name="ce5">
            <text:p>0,1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37" table:style-name="ce5">
            <text:p>5,3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65" table:style-name="ce5">
            <text:p>0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01" table:style-name="ce5">
            <text:p>5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.2" table:style-name="ce5">
            <text:p>7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0900000000000001" table:style-name="ce5">
            <text:p>1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00.72" table:style-name="ce6">
            <text:p>1.800,7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366.52" table:style-name="ce6">
            <text:p>13.366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1511.46" table:style-name="ce6">
            <text:p>61.511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7687.96" table:style-name="ce6">
            <text:p>47.687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9598.36" table:style-name="ce6">
            <text:p>49.598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10.48" table:style-name="ce6">
            <text:p>1.810,4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37.28" table:style-name="ce6">
            <text:p>1.737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10.12" table:style-name="ce5">
            <text:p>910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27.16" table:style-name="ce5">
            <text:p>827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95.44" table:style-name="ce5">
            <text:p>795,4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50" table:style-name="ce5">
            <text:p>95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044.73" table:style-name="ce6">
            <text:p>23.044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1942.73" table:style-name="ce6">
            <text:p>1.942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84751.46" table:style-name="ce6">
            <text:p>84.751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63.02" table:style-name="ce6">
            <text:p>1.063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672.54" table:style-name="ce6">
            <text:p>30.672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1141.92" table:style-name="ce6">
            <text:p>1.141,9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5.9" table:style-name="ce5">
            <text:p>115,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40" table:style-name="ce5">
            <text:p>4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999.9" table:style-name="ce6">
            <text:p>14.999,9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52.05999999999995" table:style-name="ce5">
            <text:p>552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7285.67000000001" table:style-name="ce6">
            <text:p>167.285,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858.94" table:style-name="ce6">
            <text:p>1.858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08" table:style-name="ce5">
            <text:p>4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444996.44" table:style-name="ce6">
            <text:p>444.996,4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937.5" table:style-name="ce6">
            <text:p>12.937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40.97" table:style-name="ce6">
            <text:p>2.840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20" table:style-name="ce6">
            <text:p>1.22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47.65" table:style-name="ce6">
            <text:p>2.847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.1" table:style-name="ce5">
            <text:p>8,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54" table:style-name="ce5">
            <text:p>1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1" table:style-name="ce5">
            <text:p>0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3" table:style-name="ce5">
            <text:p>0,1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9" table:style-name="ce5">
            <text:p>0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6" table:style-name="ce5">
            <text:p>0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0" table:style-name="ce5">
            <text:p>29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.0000000000000007E-2" table:style-name="ce5">
            <text:p>0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474.3" table:style-name="ce6">
            <text:p>20.474,3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835.74" table:style-name="ce6">
            <text:p>9.835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262.98" table:style-name="ce6">
            <text:p>5.262,9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50385.33" table:style-name="ce6">
            <text:p>450.385,3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1" table:style-name="ce5">
            <text:p>0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4.2" table:style-name="ce5">
            <text:p>274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400.76" table:style-name="ce6">
            <text:p>4.400,7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150.37" table:style-name="ce6">
            <text:p>2.150,3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.06" table:style-name="ce5">
            <text:p>25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.92" table:style-name="ce5">
            <text:p>32,9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3.68" table:style-name="ce5">
            <text:p>113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3.07" table:style-name="ce5">
            <text:p>233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.31" table:style-name="ce5">
            <text:p>41,3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0.67" table:style-name="ce5">
            <text:p>60,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8190" table:style-name="ce6">
            <text:p>48.19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03.6" table:style-name="ce6">
            <text:p>3.603,6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.85" table:style-name="ce5">
            <text:p>11,8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59.17" table:style-name="ce6">
            <text:p>2.859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5870.42" table:style-name="ce6">
            <text:p>5.870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30" table:style-name="ce6">
            <text:p>1.83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0.52" table:style-name="ce5">
            <text:p>360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46.8499999999999" table:style-name="ce6">
            <text:p>1.046,8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8.66" table:style-name="ce5">
            <text:p>348,6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1.66" table:style-name="ce5">
            <text:p>221,6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35.98" table:style-name="ce6">
            <text:p>1.635,9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6.07" table:style-name="ce5">
            <text:p>116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40.34" table:style-name="ce6">
            <text:p>1.840,3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00.84" table:style-name="ce5">
            <text:p>900,8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7.45" table:style-name="ce5">
            <text:p>87,4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9.38" table:style-name="ce5">
            <text:p>179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08.2" table:style-name="ce6">
            <text:p>1.308,2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5.02000000000001" table:style-name="ce5">
            <text:p>145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32.1600000000001" table:style-name="ce6">
            <text:p>1.132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0.74" table:style-name="ce5">
            <text:p>630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3.81" table:style-name="ce5">
            <text:p>163,8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9.94" table:style-name="ce5">
            <text:p>99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4.22" table:style-name="ce5">
            <text:p>64,2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16.75" table:style-name="ce5">
            <text:p>316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2.08" table:style-name="ce5">
            <text:p>262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0.82" table:style-name="ce5">
            <text:p>170,8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4.3" table:style-name="ce5">
            <text:p>384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4986.23" table:style-name="ce6">
            <text:p>14.986,2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4391.9" table:style-name="ce6">
            <text:p>34.391,9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04.71" table:style-name="ce6">
            <text:p>3.104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50" table:style-name="ce6">
            <text:p>3.050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44.6" table:style-name="ce6">
            <text:p>1.744,6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76.42" table:style-name="ce6">
            <text:p>1.076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15.29" table:style-name="ce5">
            <text:p>815,2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0.22" table:style-name="ce5">
            <text:p>70,2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90.32" table:style-name="ce5">
            <text:p>390,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77" table:style-name="ce5">
            <text:p>1,7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1599999999999999" table:style-name="ce5">
            <text:p>1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9" table:style-name="ce5">
            <text:p>0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8000000000000003" table:style-name="ce5">
            <text:p>0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3" table:style-name="ce5">
            <text:p>0,0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88" table:style-name="ce5">
            <text:p>1,8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54" table:style-name="ce5">
            <text:p>1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93.6500000000001" table:style-name="ce6">
            <text:p>1.293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1" table:style-name="ce5">
            <text:p>0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6" table:style-name="ce5">
            <text:p>0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2" table:style-name="ce5">
            <text:p>0,2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1" table:style-name="ce5">
            <text:p>0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1.82" table:style-name="ce5">
            <text:p>291,82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7" table:style-name="ce5">
            <text:p>0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2" table:style-name="ce5">
            <text:p>0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84" table:style-name="ce6">
            <text:p>2.684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8000" table:style-name="ce6">
            <text:p>28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8" table:style-name="ce5">
            <text:p>1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6.47000000000003" table:style-name="ce5">
            <text:p>256,4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1.66000000000003" table:style-name="ce5">
            <text:p>281,6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1.4" table:style-name="ce5">
            <text:p>341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175.75" table:style-name="ce6">
            <text:p>20.175,7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710" table:style-name="ce6">
            <text:p>6.71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36.07" table:style-name="ce6">
            <text:p>5.036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18.7" table:style-name="ce5">
            <text:p>818,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75" table:style-name="ce6">
            <text:p>3.375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57.46" table:style-name="ce6">
            <text:p>1.257,4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2.22" table:style-name="ce5">
            <text:p>202,22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93" table:style-name="ce5">
            <text:p>1,9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9" table:style-name="ce5">
            <text:p>0,3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7" table:style-name="ce5">
            <text:p>0,2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62" table:style-name="ce5">
            <text:p>0,6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71" table:style-name="ce5">
            <text:p>0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65.23" table:style-name="ce6">
            <text:p>2.065,2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5.65" table:style-name="ce5">
            <text:p>145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3" table:style-name="ce5">
            <text:p>1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1.3" table:style-name="ce5">
            <text:p>121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8.85" table:style-name="ce5">
            <text:p>458,8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6.4" table:style-name="ce5">
            <text:p>166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7.14" table:style-name="ce5">
            <text:p>127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69" table:style-name="ce5">
            <text:p>0,6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87.3" table:style-name="ce6">
            <text:p>1.787,3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1" table:style-name="ce5">
            <text:p>0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.62" table:style-name="ce5">
            <text:p>10,6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02" table:style-name="ce5">
            <text:p>1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46" table:style-name="ce5">
            <text:p>1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45.04" table:style-name="ce6">
            <text:p>2.845,04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.26" table:style-name="ce5">
            <text:p>9,2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49" table:style-name="ce5">
            <text:p>1,4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222.7299999999996" table:style-name="ce6">
            <text:p>4.222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14.45" table:style-name="ce6">
            <text:p>4.114,4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99.3" table:style-name="ce6">
            <text:p>1.299,3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40.5" table:style-name="ce5">
            <text:p>640,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.36" table:style-name="ce5">
            <text:p>41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.06" table:style-name="ce5">
            <text:p>22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5.4" table:style-name="ce5">
            <text:p>85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.36" table:style-name="ce5">
            <text:p>6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.41" table:style-name="ce5">
            <text:p>6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01" table:style-name="ce5">
            <text:p>1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54" table:style-name="ce5">
            <text:p>0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8" table:style-name="ce5">
            <text:p>0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.34" table:style-name="ce5">
            <text:p>19,3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6.35" table:style-name="ce5">
            <text:p>46,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.4" table:style-name="ce5">
            <text:p>23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89" table:style-name="ce5">
            <text:p>0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104792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ime-style style:name="N26">
      <number:hours number:style="long"/>
      <number:text>:</number:text>
      <number:minutes number:style="long"/>
      <number:text>:</number:text>
      <number:seconds number:style="long"/>
    </number:time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Simona Cardi</meta:initial-creator>
    <dc:creator>Simona Cardi - Comune di Terre del Reno</dc:creator>
    <meta:creation-date>2026-07-13T08:25:45Z</meta:creation-date>
    <dc:date>2026-07-13T08:25:45Z</dc:date>
  </office:meta>
</office:document-meta>
</file>